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/>
    <style:font-face style:name="Cambria" svg:font-family="Cambria"/>
    <style:font-face style:name="Google Sans Flex" svg:font-family="'Google Sans Flex'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automatic-styles>
    <style:style style:name="co1" style:family="table-column">
      <style:table-column-properties fo:break-before="auto" style:column-width="118.06pt"/>
    </style:style>
    <style:style style:name="co2" style:family="table-column">
      <style:table-column-properties fo:break-before="auto" style:column-width="116.65pt"/>
    </style:style>
    <style:style style:name="co3" style:family="table-column">
      <style:table-column-properties fo:break-before="auto" style:column-width="65.99pt"/>
    </style:style>
    <style:style style:name="co4" style:family="table-column">
      <style:table-column-properties fo:break-before="auto" style:column-width="72.26pt"/>
    </style:style>
    <style:style style:name="co5" style:family="table-column">
      <style:table-column-properties fo:break-before="auto" style:column-width="54.14pt"/>
    </style:style>
    <style:style style:name="co6" style:family="table-column">
      <style:table-column-properties fo:break-before="auto" style:column-width="76.39pt"/>
    </style:style>
    <style:style style:name="co7" style:family="table-column">
      <style:table-column-properties fo:break-before="auto" style:column-width="70.16pt"/>
    </style:style>
    <style:style style:name="co8" style:family="table-column">
      <style:table-column-properties fo:break-before="auto" style:column-width="99.35pt"/>
    </style:style>
    <style:style style:name="co9" style:family="table-column">
      <style:table-column-properties fo:break-before="auto" style:column-width="106.95pt"/>
    </style:style>
    <style:style style:name="co10" style:family="table-column">
      <style:table-column-properties fo:break-before="auto" style:column-width="62.5pt"/>
    </style:style>
    <style:style style:name="co11" style:family="table-column">
      <style:table-column-properties fo:break-before="auto" style:column-width="58.34pt"/>
    </style:style>
    <style:style style:name="co12" style:family="table-column">
      <style:table-column-properties fo:break-before="auto" style:column-width="118.74pt"/>
    </style:style>
    <style:style style:name="co13" style:family="table-column">
      <style:table-column-properties fo:break-before="auto" style:column-width="183.34pt"/>
    </style:style>
    <style:style style:name="co14" style:family="table-column">
      <style:table-column-properties fo:break-before="auto" style:column-width="180.54pt"/>
    </style:style>
    <style:style style:name="co15" style:family="table-column">
      <style:table-column-properties fo:break-before="auto" style:column-width="86.85pt"/>
    </style:style>
    <style:style style:name="co16" style:family="table-column">
      <style:table-column-properties fo:break-before="auto" style:column-width="88.21pt"/>
    </style:style>
    <style:style style:name="co17" style:family="table-column">
      <style:table-column-properties fo:break-before="auto" style:column-width="474.35pt"/>
    </style:style>
    <style:style style:name="ro1" style:family="table-row">
      <style:table-row-properties style:row-height="15.76pt" fo:break-before="auto" style:use-optimal-row-height="true"/>
    </style:style>
    <style:style style:name="ro2" style:family="table-row">
      <style:table-row-properties style:row-height="4.51pt" fo:break-before="auto" style:use-optimal-row-height="false"/>
    </style:style>
    <style:style style:name="ro3" style:family="table-row">
      <style:table-row-properties style:row-height="15.76pt" fo:break-before="auto" style:use-optimal-row-height="false"/>
    </style:style>
    <style:style style:name="ro4" style:family="table-row">
      <style:table-row-properties style:row-height="11.99pt" fo:break-before="auto" style:use-optimal-row-height="false"/>
    </style:style>
    <style:style style:name="ta1" style:family="table" style:master-page-name="PageStyle_5f_Riscos">
      <style:table-properties table:display="true" style:writing-mode="lr-tb"/>
    </style:style>
    <style:style style:name="ta2" style:family="table" style:master-page-name="PageStyle_5f_Oportunidades">
      <style:table-properties table:display="true" style:writing-mode="lr-tb"/>
    </style:style>
    <style:style style:name="ce1" style:family="table-cell" style:parent-style-name="Default">
      <style:table-cell-properties style:diagonal-bl-tr="none" style:diagonal-tl-br="none" style:text-align-source="fix" style:repeat-content="false" fo:wrap-option="wrap" fo:border="0.74pt solid #00904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9040" style:text-outline="false" style:text-line-through-style="none" style:text-line-through-type="none" style:font-name="Google Sans Flex" fo:font-size="11pt" fo:font-style="normal" fo:text-shadow="none" style:text-underline-style="none" fo:font-weight="bold" style:font-size-asian="11pt" style:font-style-asian="normal" style:font-weight-asian="bold" style:font-name-complex="Google Sans Flex" style:font-size-complex="11pt" style:font-style-complex="normal" style:font-weight-complex="bold"/>
    </style:style>
    <style:style style:name="ce2" style:family="table-cell" style:parent-style-name="Default">
      <style:table-cell-properties fo:border-bottom="none" style:diagonal-bl-tr="none" style:diagonal-tl-br="none" fo:border-left="0.74pt solid #009040" fo:border-right="none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" style:family="table-cell" style:parent-style-name="Default">
      <style:table-cell-properties fo:border-bottom="0.74pt solid #009040" style:diagonal-bl-tr="none" style:diagonal-tl-br="none" fo:border-left="0.74pt solid #009040" fo:border-right="none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9040" style:direction="ltr" fo:border-right="0.74pt solid #009040" style:rotation-angle="0" style:rotation-align="none" style:shrink-to-fit="false" fo:border-top="0.74pt solid #009040" style:vertical-align="bottom" loext:vertical-justify="auto"/>
      <style:paragraph-properties fo:text-align="center" css3t:text-justify="auto" fo:margin-left="0pt" style:writing-mode="page"/>
      <style:text-properties fo:color="#009040" style:text-outline="false" style:text-line-through-style="none" style:text-line-through-type="none" style:font-name="Google Sans Flex" fo:font-size="10pt" fo:font-style="normal" fo:text-shadow="none" style:text-underline-style="none" fo:font-weight="bold" style:font-size-asian="10pt" style:font-style-asian="normal" style:font-weight-asian="bold" style:font-name-complex="Google Sans Flex" style:font-size-complex="10pt" style:font-style-complex="normal" style:font-weight-complex="bold"/>
    </style:style>
    <style:style style:name="ce5" style:family="table-cell" style:parent-style-name="Default">
      <style:table-cell-properties fo:border-bottom="0.74pt solid #d9d9d9" style:diagonal-bl-tr="none" style:diagonal-tl-br="none" style:text-align-source="fix" style:repeat-content="false" fo:wrap-option="wrap" fo:border-left="0.74pt solid #d9d9d9" style:direction="ltr" fo:border-right="0.74pt solid #d9d9d9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Google Sans Flex" fo:font-size="10pt" fo:font-style="normal" fo:text-shadow="none" style:text-underline-style="none" fo:font-weight="normal" style:font-size-asian="10pt" style:font-style-asian="normal" style:font-weight-asian="normal" style:font-name-complex="Google Sans Flex" style:font-size-complex="10pt" style:font-style-complex="normal" style:font-weight-complex="normal"/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wrap" fo:border="0.74pt solid #d9d9d9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Google Sans Flex" fo:font-size="10pt" fo:font-style="normal" fo:text-shadow="none" style:text-underline-style="none" fo:font-weight="normal" style:font-size-asian="10pt" style:font-style-asian="normal" style:font-weight-asian="normal" style:font-name-complex="Google Sans Flex" style:font-size-complex="10pt" style:font-style-complex="normal" style:font-weight-complex="normal"/>
    </style:style>
    <style:style style:name="ce7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Google Sans Flex" fo:font-size="11pt" fo:font-style="normal" fo:text-shadow="none" style:text-underline-style="none" fo:font-weight="normal" style:font-size-asian="11pt" style:font-style-asian="normal" style:font-weight-asian="normal" style:font-name-complex="Google Sans Flex" style:font-size-complex="11pt" style:font-style-complex="normal" style:font-weight-complex="normal"/>
    </style:style>
    <style:style style:name="ce8" style:family="table-cell" style:parent-style-name="Default">
      <style:table-cell-properties fo:border-bottom="none" style:diagonal-bl-tr="none" style:diagonal-tl-br="none" fo:border-left="none" fo:border-right="0.74pt solid #009040" style:rotation-align="none" fo:border-top="0.74pt solid #00904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9" style:family="table-cell" style:parent-style-name="Default">
      <style:table-cell-properties fo:border-bottom="none" style:diagonal-bl-tr="none" style:diagonal-tl-br="none" fo:border-left="none" fo:border-right="0.74pt solid #009040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0" style:family="table-cell" style:parent-style-name="Default">
      <style:table-cell-properties fo:border-bottom="0.74pt solid #009040" style:diagonal-bl-tr="none" style:diagonal-tl-br="none" fo:border-left="none" fo:border-right="0.74pt solid #009040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1" style:family="table-cell" style:parent-style-name="Default">
      <style:table-cell-properties style:diagonal-bl-tr="none" style:diagonal-tl-br="none" style:text-align-source="fix" style:repeat-content="false" fo:wrap-option="wrap" fo:border="0.74pt solid #00904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9040" style:text-outline="false" style:text-line-through-style="none" style:text-line-through-type="none" style:font-name="Google Sans Flex" fo:font-size="10pt" fo:font-style="normal" fo:text-shadow="none" style:text-underline-style="none" fo:font-weight="bold" style:font-size-asian="10pt" style:font-style-asian="normal" style:font-weight-asian="bold" style:font-name-complex="Google Sans Flex" style:font-size-complex="10pt" style:font-style-complex="normal" style:font-weight-complex="bold"/>
    </style:style>
    <style:style style:name="ce12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Google Sans Flex" fo:font-size="11pt" fo:font-style="normal" fo:text-shadow="none" style:text-underline-style="none" fo:font-weight="normal" style:font-size-asian="11pt" style:font-style-asian="normal" style:font-weight-asian="normal" style:font-name-complex="Google Sans Flex" style:font-size-complex="11pt" style:font-style-complex="normal" style:font-weight-complex="normal"/>
    </style:style>
    <style:style style:name="ce13" style:family="table-cell" style:parent-style-name="Default">
      <style:table-cell-properties style:diagonal-bl-tr="none" style:diagonal-tl-br="none" style:text-align-source="fix" style:repeat-content="false" fo:wrap-option="no-wrap" fo:border="0.74pt solid #00904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9040" style:text-outline="false" style:text-line-through-style="none" style:text-line-through-type="none" style:font-name="Google Sans Flex" fo:font-size="11pt" fo:font-style="normal" fo:text-shadow="none" style:text-underline-style="none" fo:font-weight="bold" style:font-size-asian="11pt" style:font-style-asian="normal" style:font-weight-asian="bold" style:font-name-complex="Google Sans Flex" style:font-size-complex="11pt" style:font-style-complex="normal" style:font-weight-complex="bold"/>
    </style:style>
    <style:style style:name="ce14" style:family="table-cell" style:parent-style-name="Default">
      <style:table-cell-properties style:diagonal-bl-tr="none" style:diagonal-tl-br="none" style:text-align-source="fix" style:repeat-content="false" fo:wrap-option="no-wrap" fo:border="0.74pt solid #00904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9040" style:text-outline="false" style:text-line-through-style="none" style:text-line-through-type="none" style:font-name="Google Sans Flex" fo:font-size="10pt" fo:font-style="normal" fo:text-shadow="none" style:text-underline-style="none" fo:font-weight="bold" style:font-size-asian="10pt" style:font-style-asian="normal" style:font-weight-asian="bold" style:font-name-complex="Google Sans Flex" style:font-size-complex="10pt" style:font-style-complex="normal" style:font-weight-complex="bold"/>
    </style:style>
    <style:style style:name="ce15" style:family="table-cell" style:parent-style-name="Default">
      <style:table-cell-properties fo:border-bottom="0.74pt solid #d9d9d9" style:diagonal-bl-tr="none" style:diagonal-tl-br="none" style:text-align-source="fix" style:repeat-content="false" fo:wrap-option="no-wrap" fo:border-left="0.74pt solid #d9d9d9" style:direction="ltr" fo:border-right="0.74pt solid #d9d9d9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Google Sans Flex" fo:font-size="10pt" fo:font-style="normal" fo:text-shadow="none" style:text-underline-style="none" fo:font-weight="normal" style:font-size-asian="10pt" style:font-style-asian="normal" style:font-weight-asian="normal" style:font-name-complex="Google Sans Flex" style:font-size-complex="10pt" style:font-style-complex="normal" style:font-weight-complex="normal"/>
    </style:style>
    <style:style style:name="ce16" style:family="table-cell" style:parent-style-name="Default">
      <style:table-cell-properties style:diagonal-bl-tr="none" style:diagonal-tl-br="none" style:text-align-source="fix" style:repeat-content="false" fo:wrap-option="no-wrap" fo:border="0.74pt solid #d9d9d9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Google Sans Flex" fo:font-size="10pt" fo:font-style="normal" fo:text-shadow="none" style:text-underline-style="none" fo:font-weight="normal" style:font-size-asian="10pt" style:font-style-asian="normal" style:font-weight-asian="normal" style:font-name-complex="Google Sans Flex" style:font-size-complex="10pt" style:font-style-complex="normal" style:font-weight-complex="normal"/>
    </style:style>
    <style:style style:name="ce17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Google Sans Flex" fo:font-size="11pt" fo:font-style="normal" fo:text-shadow="none" style:text-underline-style="none" fo:font-weight="normal" style:font-size-asian="11pt" style:font-style-asian="normal" style:font-weight-asian="normal" style:font-name-complex="Google Sans Flex" style:font-size-complex="11pt" style:font-style-complex="normal" style:font-weight-complex="normal"/>
    </style:style>
    <style:style style:name="ce18" style:family="table-cell" style:parent-style-name="Default">
      <style:table-cell-properties fo:border-bottom="none" style:diagonal-bl-tr="none" style:diagonal-tl-br="none" fo:border-left="none" fo:border-right="none" style:rotation-align="none" fo:border-top="0.74pt solid #00904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9" style:family="table-cell" style:parent-style-name="Default">
      <style:table-cell-properties fo:border-bottom="0.74pt solid #009040" style:diagonal-bl-tr="none" style:diagonal-tl-br="none" fo:border-left="none" fo:border-right="none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0" style:family="table-cell" style:parent-style-name="Default">
      <style:table-cell-properties fo:border-bottom="0.74pt solid #009040" style:diagonal-bl-tr="none" style:diagonal-tl-br="none" fo:border-left="none" fo:border-right="none" style:rotation-align="none" fo:border-top="0.74pt solid #00904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1" style:family="table-cell" style:parent-style-name="Default">
      <style:table-cell-properties fo:border-bottom="0.74pt solid #009040" style:diagonal-bl-tr="none" style:diagonal-tl-br="none" fo:border-left="none" fo:border-right="0.74pt solid #009040" style:rotation-align="none" fo:border-top="0.74pt solid #00904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2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d9d9d9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Google Sans Flex" fo:font-size="10pt" fo:font-style="normal" fo:text-shadow="none" style:text-underline-style="none" fo:font-weight="normal" style:font-size-asian="10pt" style:font-style-asian="normal" style:font-weight-asian="normal" style:font-name-complex="Google Sans Flex" style:font-size-complex="10pt" style:font-style-complex="normal" style:font-weight-complex="normal"/>
    </style:style>
    <style:style style:name="ce23" style:family="table-cell" style:parent-style-name="Default">
      <style:table-cell-properties fo:border-bottom="0.74pt solid #d9d9d9" style:diagonal-bl-tr="none" style:diagonal-tl-br="none" style:text-align-source="fix" style:repeat-content="false" fo:wrap-option="no-wrap" fo:border-left="0.74pt solid #d9d9d9" style:direction="ltr" fo:border-right="0.74pt solid #d9d9d9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Google Sans Flex" fo:font-size="10pt" fo:font-style="normal" fo:text-shadow="none" style:text-underline-style="none" fo:font-weight="normal" style:font-size-asian="10pt" style:font-style-asian="normal" style:font-weight-asian="normal" style:font-name-complex="Google Sans Flex" style:font-size-complex="10pt" style:font-style-complex="normal" style:font-weight-complex="normal"/>
      <style:map style:condition="cell-content-is-between(0.1,8)" style:apply-style-name="ConditionalStyle_5f_1" style:base-cell-address="Riscos.I5"/>
    </style:style>
    <style:style style:name="ce24" style:family="table-cell" style:parent-style-name="Default">
      <style:table-cell-properties style:diagonal-bl-tr="none" style:diagonal-tl-br="none" style:text-align-source="fix" style:repeat-content="false" fo:wrap-option="no-wrap" fo:border="0.74pt solid #d9d9d9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Google Sans Flex" fo:font-size="10pt" fo:font-style="normal" fo:text-shadow="none" style:text-underline-style="none" fo:font-weight="normal" style:font-size-asian="10pt" style:font-style-asian="normal" style:font-weight-asian="normal" style:font-name-complex="Google Sans Flex" style:font-size-complex="10pt" style:font-style-complex="normal" style:font-weight-complex="normal"/>
      <style:map style:condition="cell-content-is-between(0.1,8)" style:apply-style-name="ConditionalStyle_5f_1" style:base-cell-address="Riscos.I5"/>
    </style:style>
    <style:style style:name="ce25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6" style:family="table-cell" style:parent-style-name="Default">
      <style:table-cell-properties fo:border-bottom="0.74pt solid #d9d9d9" style:diagonal-bl-tr="none" style:diagonal-tl-br="none" style:text-align-source="fix" style:repeat-content="false" fo:wrap-option="no-wrap" fo:border-left="0.74pt solid #d9d9d9" style:direction="ltr" fo:border-right="0.74pt solid #d9d9d9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Google Sans Flex" fo:font-size="10pt" fo:font-style="normal" fo:text-shadow="none" style:text-underline-style="none" fo:font-weight="normal" style:font-size-asian="10pt" style:font-style-asian="normal" style:font-weight-asian="normal" style:font-name-complex="Google Sans Flex" style:font-size-complex="10pt" style:font-style-complex="normal" style:font-weight-complex="normal"/>
      <style:map style:condition="cell-content-is-between(0.1,8)" style:apply-style-name="ConditionalStyle_5f_1" style:base-cell-address="Riscos.I5"/>
    </style:style>
    <style:style style:name="ce27" style:family="table-cell" style:parent-style-name="Default">
      <style:table-cell-properties fo:border-bottom="0.74pt solid #d9d9d9" style:diagonal-bl-tr="none" style:diagonal-tl-br="none" style:text-align-source="fix" style:repeat-content="false" fo:wrap-option="no-wrap" fo:border-left="0.74pt solid #d9d9d9" style:direction="ltr" fo:border-right="0.74pt solid #d9d9d9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Google Sans Flex" fo:font-size="10pt" fo:font-style="normal" fo:text-shadow="none" style:text-underline-style="none" fo:font-weight="normal" style:font-size-asian="10pt" style:font-style-asian="normal" style:font-weight-asian="normal" style:font-name-complex="Google Sans Flex" style:font-size-complex="10pt" style:font-style-complex="normal" style:font-weight-complex="normal"/>
    </style:style>
    <style:style style:name="ce28" style:family="table-cell" style:parent-style-name="Default">
      <style:table-cell-properties fo:border-bottom="0.74pt solid #d9d9d9" style:diagonal-bl-tr="none" style:diagonal-tl-br="none" style:text-align-source="fix" style:repeat-content="false" fo:wrap-option="no-wrap" fo:border-left="0.74pt solid #d9d9d9" style:direction="ltr" fo:border-right="0.74pt solid #d9d9d9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9040" style:text-outline="false" style:text-line-through-style="none" style:text-line-through-type="none" style:font-name="Google Sans Flex" fo:font-size="10pt" fo:font-style="normal" fo:text-shadow="none" style:text-underline-style="none" fo:font-weight="normal" style:font-size-asian="10pt" style:font-style-asian="normal" style:font-weight-asian="normal" style:font-name-complex="Google Sans Flex" style:font-size-complex="10pt" style:font-style-complex="normal" style:font-weight-complex="normal"/>
    </style:style>
    <style:style style:name="ce29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Google Sans Flex" fo:font-size="11pt" fo:font-style="normal" fo:text-shadow="none" style:text-underline-style="none" fo:font-weight="normal" style:font-size-asian="11pt" style:font-style-asian="normal" style:font-weight-asian="normal" style:font-name-complex="Google Sans Flex" style:font-size-complex="11pt" style:font-style-complex="normal" style:font-weight-complex="normal"/>
    </style:style>
    <style:style style:name="ce31" style:family="table-cell" style:parent-style-name="Default">
      <style:table-cell-properties style:diagonal-bl-tr="none" style:diagonal-tl-br="none" style:text-align-source="fix" style:repeat-content="false" fo:wrap-option="no-wrap" fo:border="0.74pt solid #00904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9040" style:text-outline="false" style:text-line-through-style="none" style:text-line-through-type="none" style:font-name="Google Sans Flex" fo:font-size="11pt" fo:font-style="normal" fo:text-shadow="none" style:text-underline-style="none" fo:font-weight="bold" style:font-size-asian="11pt" style:font-style-asian="normal" style:font-weight-asian="bold" style:font-name-complex="Google Sans Flex" style:font-size-complex="11pt" style:font-style-complex="normal" style:font-weight-complex="bold"/>
    </style:style>
    <style:style style:name="ce3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9040" style:text-outline="false" style:text-line-through-style="none" style:text-line-through-type="none" style:font-name="Google Sans Flex" fo:font-size="10pt" fo:font-style="normal" fo:text-shadow="none" style:text-underline-style="none" fo:font-weight="normal" style:font-size-asian="10pt" style:font-style-asian="normal" style:font-weight-asian="normal" style:font-name-complex="Google Sans Flex" style:font-size-complex="10pt" style:font-style-complex="normal" style:font-weight-complex="normal"/>
    </style:style>
    <style:style style:name="ce33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Google Sans Flex" fo:font-size="11pt" fo:font-style="normal" fo:text-shadow="none" style:text-underline-style="none" fo:font-weight="normal" style:font-size-asian="11pt" style:font-style-asian="normal" style:font-weight-asian="normal" style:font-name-complex="Google Sans Flex" style:font-size-complex="11pt" style:font-style-complex="normal" style:font-weight-complex="normal"/>
    </style:style>
    <style:style style:name="ce3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9040" style:text-outline="false" style:text-line-through-style="none" style:text-line-through-type="none" style:font-name="Google Sans Flex" fo:font-size="10pt" fo:font-style="normal" fo:text-shadow="none" style:text-underline-style="none" fo:font-weight="normal" style:font-size-asian="10pt" style:font-style-asian="normal" style:font-weight-asian="normal" style:font-name-complex="Google Sans Flex" style:font-size-complex="10pt" style:font-style-complex="normal" style:font-weight-complex="normal"/>
    </style:style>
    <style:style style:name="ce35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Google Sans Flex" fo:font-size="11pt" fo:font-style="normal" fo:text-shadow="none" style:text-underline-style="none" fo:font-weight="normal" style:font-size-asian="11pt" style:font-style-asian="normal" style:font-weight-asian="normal" style:font-name-complex="Google Sans Flex" style:font-size-complex="11pt" style:font-style-complex="normal" style:font-weight-complex="normal"/>
    </style:style>
    <style:style style:name="ce3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9040" style:text-outline="false" style:text-line-through-style="none" style:text-line-through-type="none" style:font-name="Google Sans Flex" fo:font-size="10pt" fo:font-style="normal" fo:text-shadow="none" style:text-underline-style="none" fo:font-weight="normal" style:font-size-asian="10pt" style:font-style-asian="normal" style:font-weight-asian="normal" style:font-name-complex="Google Sans Flex" style:font-size-complex="10pt" style:font-style-complex="normal" style:font-weight-complex="normal"/>
      <style:map style:condition="cell-content-is-between(0.1,8)" style:apply-style-name="ConditionalStyle_5f_1" style:base-cell-address="Oportunidades.F5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content-validations>
        <table:content-validation table:name="val1" table:condition="of:cell-content-is-in-list(&quot;Operacionais&quot;;&quot;Conformidade&quot;;&quot;Estratégicos&quot;;&quot;Orçamentários/financeiros&quot;;&quot;Imagem/Reputação&quot;;&quot;Integridade&quot;;&quot;Tecnologia da informação&quot;)" table:allow-empty-cell="true" table:display-list="unsorted" table:base-cell-address="Riscos.C5">
          <table:error-message table:message-type="stop" table:display="true"/>
        </table:content-validation>
        <table:content-validation table:name="val2" table:condition="of:cell-content-is-in-list(&quot;1&quot;;&quot;2&quot;;&quot;5&quot;;&quot;8&quot;;&quot;10&quot;)" table:allow-empty-cell="true" table:display-list="unsorted" table:base-cell-address="Riscos.G5"/>
        <table:content-validation table:name="val3" table:condition="of:cell-content-is-in-list(&quot;1&quot;;&quot;0&quot;;&quot;8&quot;;&quot;0&quot;;&quot;6&quot;;&quot;0&quot;;&quot;4&quot;;&quot;0&quot;;&quot;2&quot;)" table:allow-empty-cell="true" table:display-list="unsorted" table:base-cell-address="Riscos.L5"/>
        <table:content-validation table:name="val4" table:condition="of:cell-content-is-in-list(&quot;Mitigar&quot;;&quot;Compartilhar&quot;;&quot;Evitar&quot;;&quot;Aceitar&quot;)" table:allow-empty-cell="true" table:display-list="unsorted" table:base-cell-address="Riscos.P5"/>
        <table:content-validation table:name="val5" table:condition="of:cell-content-is-in-list(&quot;1&quot;;&quot;2&quot;;&quot;5&quot;;&quot;8&quot;;&quot;10&quot;)" table:allow-empty-cell="true" table:display-list="unsorted" table:base-cell-address="Oportunidades.D5"/>
      </table:content-validations>
      <table:table table:name="Riscos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number-columns-repeated="3" table:default-cell-style-name="Default"/>
        <table:table-column table:style-name="co8" table:default-cell-style-name="Default"/>
        <table:table-column table:style-name="co9" table:default-cell-style-name="Default"/>
        <table:table-column table:style-name="co8" table:number-columns-repeated="3" table:default-cell-style-name="Default"/>
        <table:table-column table:style-name="co2" table:default-cell-style-name="Default"/>
        <table:table-column table:style-name="co10" table:default-cell-style-name="Default"/>
        <table:table-column table:style-name="co7" table:default-cell-style-name="Default"/>
        <table:table-column table:style-name="co11" table:default-cell-style-name="Default"/>
        <table:table-column table:style-name="co7" table:number-columns-repeated="1006" table:default-cell-style-name="Default"/>
        <table:table-row table:style-name="ro1">
          <table:table-cell table:style-name="ce1" office:value-type="string" calcext:value-type="string" table:number-columns-spanned="2" table:number-rows-spanned="3">
            <text:p>Eventos de Riscos</text:p>
          </table:table-cell>
          <table:covered-table-cell table:style-name="ce8"/>
          <table:table-cell table:style-name="ce13" office:value-type="string" calcext:value-type="string" table:number-columns-spanned="16" table:number-rows-spanned="2">
            <text:p>Identificação e Análise de Riscos</text:p>
          </table:table-cell>
          <table:covered-table-cell table:number-columns-repeated="14" table:style-name="ce18"/>
          <table:covered-table-cell table:style-name="ce8"/>
          <table:table-cell table:number-columns-repeated="1006"/>
        </table:table-row>
        <table:table-row table:style-name="ro2">
          <table:covered-table-cell table:style-name="ce2"/>
          <table:covered-table-cell table:style-name="ce9"/>
          <table:covered-table-cell table:style-name="ce3"/>
          <table:covered-table-cell table:number-columns-repeated="14" table:style-name="ce19"/>
          <table:covered-table-cell table:style-name="ce10"/>
          <table:table-cell table:number-columns-repeated="1006"/>
        </table:table-row>
        <table:table-row table:style-name="ro1">
          <table:covered-table-cell table:style-name="ce3"/>
          <table:covered-table-cell table:style-name="ce10"/>
          <table:table-cell table:style-name="ce14" office:value-type="string" calcext:value-type="string" table:number-columns-spanned="4" table:number-rows-spanned="1">
            <text:p>Identificação e Análise de Riscos</text:p>
          </table:table-cell>
          <table:covered-table-cell table:number-columns-repeated="2" table:style-name="ce20"/>
          <table:covered-table-cell table:style-name="ce21"/>
          <table:table-cell table:style-name="ce14" office:value-type="string" calcext:value-type="string" table:number-columns-spanned="3" table:number-rows-spanned="1">
            <text:p>Avaliação dos Riscos</text:p>
          </table:table-cell>
          <table:covered-table-cell table:style-name="ce20"/>
          <table:covered-table-cell table:style-name="ce21"/>
          <table:table-cell table:style-name="ce11" office:value-type="string" calcext:value-type="string" table:number-columns-spanned="4" table:number-rows-spanned="1">
            <text:p>Controles</text:p>
          </table:table-cell>
          <table:covered-table-cell table:number-columns-repeated="2" table:style-name="ce20"/>
          <table:covered-table-cell table:style-name="ce21"/>
          <table:table-cell table:style-name="ce14" office:value-type="string" calcext:value-type="string" table:number-columns-spanned="2" table:number-rows-spanned="1">
            <text:p>Classificação, Priorização e Análise de Riscos</text:p>
          </table:table-cell>
          <table:covered-table-cell table:style-name="ce21"/>
          <table:table-cell table:style-name="ce14" office:value-type="string" calcext:value-type="string" table:number-columns-spanned="3" table:number-rows-spanned="1">
            <text:p>Respostas aos Riscos</text:p>
          </table:table-cell>
          <table:covered-table-cell table:style-name="ce20"/>
          <table:covered-table-cell table:style-name="ce21"/>
          <table:table-cell table:number-columns-repeated="1006"/>
        </table:table-row>
        <table:table-row table:style-name="ro1">
          <table:table-cell table:style-name="ce4" office:value-type="string" calcext:value-type="string">
            <text:p>Atividades do Processo / Objetivo do Plano</text:p>
          </table:table-cell>
          <table:table-cell table:style-name="ce11" office:value-type="string" calcext:value-type="string">
            <text:p>Evento de Risco</text:p>
          </table:table-cell>
          <table:table-cell table:style-name="ce14" office:value-type="string" calcext:value-type="string">
            <text:p>Categoria</text:p>
          </table:table-cell>
          <table:table-cell table:style-name="ce11" office:value-type="string" calcext:value-type="string">
            <text:p>Fonte do Evento de Risco</text:p>
          </table:table-cell>
          <table:table-cell table:style-name="ce11" office:value-type="string" calcext:value-type="string">
            <text:p>Causa</text:p>
          </table:table-cell>
          <table:table-cell table:style-name="ce11" office:value-type="string" calcext:value-type="string">
            <text:p>Consequência</text:p>
          </table:table-cell>
          <table:table-cell table:style-name="ce14" office:value-type="string" calcext:value-type="string">
            <text:p>Probabilidade</text:p>
          </table:table-cell>
          <table:table-cell table:style-name="ce14" office:value-type="string" calcext:value-type="string">
            <text:p>Impacto</text:p>
          </table:table-cell>
          <table:table-cell table:style-name="ce14" office:value-type="string" calcext:value-type="string">
            <text:p>Risco Inerente</text:p>
          </table:table-cell>
          <table:table-cell table:style-name="ce11" office:value-type="string" calcext:value-type="string">
            <text:p>Preventivo</text:p>
          </table:table-cell>
          <table:table-cell table:style-name="ce11" office:value-type="string" calcext:value-type="string">
            <text:p>Atenuação e</text:p>
            <text:p>Recuperação (contingenciamento)</text:p>
          </table:table-cell>
          <table:table-cell table:style-name="ce14" office:value-type="string" calcext:value-type="string">
            <text:p>Avaliação dos</text:p>
            <text:p>Controles</text:p>
          </table:table-cell>
          <table:table-cell table:style-name="ce14" office:value-type="string" calcext:value-type="string">
            <text:p>Risco Residual</text:p>
          </table:table-cell>
          <table:table-cell table:style-name="ce14" office:value-type="string" calcext:value-type="string">
            <text:p>Classificação</text:p>
          </table:table-cell>
          <table:table-cell table:style-name="ce14" office:value-type="string" calcext:value-type="string">
            <text:p>Priorização</text:p>
          </table:table-cell>
          <table:table-cell table:style-name="ce14" office:value-type="string" calcext:value-type="string">
            <text:p>Tipo de </text:p>
            <text:p>Tratamento</text:p>
          </table:table-cell>
          <table:table-cell table:style-name="ce14" office:value-type="string" calcext:value-type="string">
            <text:p>Justificativa</text:p>
          </table:table-cell>
          <table:table-cell table:style-name="ce14" office:value-type="string" calcext:value-type="string">
            <text:p>Medidas de </text:p>
            <text:p>Tratamento</text:p>
          </table:table-cell>
          <table:table-cell table:number-columns-repeated="1006"/>
        </table:table-row>
        <table:table-row table:style-name="ro1">
          <table:table-cell table:style-name="ce5" table:number-columns-repeated="2"/>
          <table:table-cell table:style-name="ce15" table:content-validation-name="val1"/>
          <table:table-cell table:style-name="ce5" table:number-columns-repeated="3"/>
          <table:table-cell table:style-name="ce15" table:content-validation-name="val2" table:number-columns-repeated="2"/>
          <table:table-cell table:style-name="ce23" table:formula="of:=[.G5]*[.H5]" office:value-type="float" office:value="0" calcext:value-type="float">
            <text:p>0</text:p>
          </table:table-cell>
          <table:table-cell table:style-name="ce25" table:formula="of:=IF([.I5] &lt;= 25; &quot;-&quot;; &quot;&quot;)" office:value-type="string" office:string-value="-" calcext:value-type="string">
            <text:p>-</text:p>
          </table:table-cell>
          <table:table-cell table:style-name="ce25" table:formula="of:=IF([.I5] &lt;= 25; &quot;-&quot;; &quot;&quot;)" office:value-type="string" office:string-value="-" calcext:value-type="string">
            <text:p>-</text:p>
          </table:table-cell>
          <table:table-cell table:style-name="ce15" table:content-validation-name="val3"/>
          <table:table-cell table:style-name="ce26" table:formula="of:=IF([.L5] &lt;&gt; &quot;&quot;; [.I5] * [.L5]; IF([.I5] &lt;= 25; [.I5]; [.I5] * [.L5]))" office:value-type="float" office:value="0" calcext:value-type="float">
            <text:p>0</text:p>
          </table:table-cell>
          <table:table-cell table:style-name="ce27" table:formula="of:=IF([.M5]&gt;0;     IF(AND([.M5]&gt;0; [.M5]&lt;=8); &quot;Risco Baixo&quot;;         IF(AND([.M5]&gt;8; [.M5]&lt;=25); &quot;Risco Médio&quot;;             IF(AND([.M5]&gt;25; [.M5]&lt;=64); &quot;Risco Alto&quot;;                 IF(AND([.M5]&gt;64); &quot;Risco Extremo&quot;; &quot;&quot;)             )         )     );     &quot;&quot; )">
            <text:p/>
          </table:table-cell>
          <table:table-cell table:style-name="ce29" table:formula="of:=IF([.M5] &gt; 0; RANK([.M5]; [.$M$5:.$M897]; 0); &quot;&quot;)">
            <text:p/>
          </table:table-cell>
          <table:table-cell table:style-name="ce15" table:content-validation-name="val4"/>
          <table:table-cell table:style-name="ce5" table:number-columns-repeated="2"/>
          <table:table-cell table:number-columns-repeated="1006"/>
        </table:table-row>
        <table:table-row table:style-name="ro1">
          <table:table-cell table:style-name="ce6" table:number-columns-repeated="2"/>
          <table:table-cell table:style-name="ce16" table:content-validation-name="val1"/>
          <table:table-cell table:style-name="ce6" table:number-columns-repeated="3"/>
          <table:table-cell table:style-name="ce16" table:content-validation-name="val2" table:number-columns-repeated="2"/>
          <table:table-cell table:style-name="ce24" table:formula="of:=[.G6]*[.H6]" office:value-type="float" office:value="0" calcext:value-type="float">
            <text:p>0</text:p>
          </table:table-cell>
          <table:table-cell table:style-name="ce25" table:formula="of:=IF([.I6] &lt;= 25; &quot;-&quot;; &quot;&quot;)" office:value-type="string" office:string-value="-" calcext:value-type="string">
            <text:p>-</text:p>
          </table:table-cell>
          <table:table-cell table:style-name="ce25" table:formula="of:=IF([.I6] &lt;= 25; &quot;-&quot;; &quot;&quot;)" office:value-type="string" office:string-value="-" calcext:value-type="string">
            <text:p>-</text:p>
          </table:table-cell>
          <table:table-cell table:style-name="ce16" table:content-validation-name="val3"/>
          <table:table-cell table:style-name="ce26" table:formula="of:=IF([.L6] &lt;&gt; &quot;&quot;; [.I6] * [.L6]; IF([.I6] &lt;= 25; [.I6]; [.I6] * [.L6]))" office:value-type="float" office:value="0" calcext:value-type="float">
            <text:p>0</text:p>
          </table:table-cell>
          <table:table-cell table:style-name="ce27" table:formula="of:=IF([.M6]&gt;0;     IF(AND([.M6]&gt;0; [.M6]&lt;=8); &quot;Risco Baixo&quot;;         IF(AND([.M6]&gt;8; [.M6]&lt;=25); &quot;Risco Médio&quot;;             IF(AND([.M6]&gt;25; [.M6]&lt;=64); &quot;Risco Alto&quot;;                 IF(AND([.M6]&gt;64); &quot;Risco Extremo&quot;; &quot;&quot;)             )         )     );     &quot;&quot; )">
            <text:p/>
          </table:table-cell>
          <table:table-cell table:style-name="ce29" table:formula="of:=IF([.M6] &gt; 0; RANK([.M6]; [.$M$5:.$M898]; 0); &quot;&quot;)">
            <text:p/>
          </table:table-cell>
          <table:table-cell table:style-name="ce16" table:content-validation-name="val4"/>
          <table:table-cell table:style-name="ce6" table:number-columns-repeated="2"/>
          <table:table-cell table:number-columns-repeated="1006"/>
        </table:table-row>
        <table:table-row table:style-name="ro1">
          <table:table-cell table:style-name="ce6" table:number-columns-repeated="2"/>
          <table:table-cell table:style-name="ce16" table:content-validation-name="val1"/>
          <table:table-cell table:style-name="ce6" table:number-columns-repeated="3"/>
          <table:table-cell table:style-name="ce16" table:content-validation-name="val2" table:number-columns-repeated="2"/>
          <table:table-cell table:style-name="ce24" table:formula="of:=[.G7]*[.H7]" office:value-type="float" office:value="0" calcext:value-type="float">
            <text:p>0</text:p>
          </table:table-cell>
          <table:table-cell table:style-name="ce25" table:formula="of:=IF([.I7] &lt;= 25; &quot;-&quot;; &quot;&quot;)" office:value-type="string" office:string-value="-" calcext:value-type="string">
            <text:p>-</text:p>
          </table:table-cell>
          <table:table-cell table:style-name="ce25" table:formula="of:=IF([.I7] &lt;= 25; &quot;-&quot;; &quot;&quot;)" office:value-type="string" office:string-value="-" calcext:value-type="string">
            <text:p>-</text:p>
          </table:table-cell>
          <table:table-cell table:style-name="ce16" table:content-validation-name="val3"/>
          <table:table-cell table:style-name="ce26" table:formula="of:=IF([.L7] &lt;&gt; &quot;&quot;; [.I7] * [.L7]; IF([.I7] &lt;= 25; [.I7]; [.I7] * [.L7]))" office:value-type="float" office:value="0" calcext:value-type="float">
            <text:p>0</text:p>
          </table:table-cell>
          <table:table-cell table:style-name="ce27" table:formula="of:=IF([.M7]&gt;0;     IF(AND([.M7]&gt;0; [.M7]&lt;=8); &quot;Risco Baixo&quot;;         IF(AND([.M7]&gt;8; [.M7]&lt;=25); &quot;Risco Médio&quot;;             IF(AND([.M7]&gt;25; [.M7]&lt;=64); &quot;Risco Alto&quot;;                 IF(AND([.M7]&gt;64); &quot;Risco Extremo&quot;; &quot;&quot;)             )         )     );     &quot;&quot; )">
            <text:p/>
          </table:table-cell>
          <table:table-cell table:style-name="ce29" table:formula="of:=IF([.M7] &gt; 0; RANK([.M7]; [.$M$5:.$M899]; 0); &quot;&quot;)">
            <text:p/>
          </table:table-cell>
          <table:table-cell table:style-name="ce16" table:content-validation-name="val4"/>
          <table:table-cell table:style-name="ce6" table:number-columns-repeated="2"/>
          <table:table-cell table:number-columns-repeated="1006"/>
        </table:table-row>
        <table:table-row table:style-name="ro1">
          <table:table-cell table:style-name="ce6" table:number-columns-repeated="2"/>
          <table:table-cell table:style-name="ce16" table:content-validation-name="val1"/>
          <table:table-cell table:style-name="ce6" table:number-columns-repeated="3"/>
          <table:table-cell table:style-name="ce16" table:content-validation-name="val2" table:number-columns-repeated="2"/>
          <table:table-cell table:style-name="ce24" table:formula="of:=[.G8]*[.H8]" office:value-type="float" office:value="0" calcext:value-type="float">
            <text:p>0</text:p>
          </table:table-cell>
          <table:table-cell table:style-name="ce25" table:formula="of:=IF([.I8] &lt;= 25; &quot;-&quot;; &quot;&quot;)" office:value-type="string" office:string-value="-" calcext:value-type="string">
            <text:p>-</text:p>
          </table:table-cell>
          <table:table-cell table:style-name="ce25" table:formula="of:=IF([.I8] &lt;= 25; &quot;-&quot;; &quot;&quot;)" office:value-type="string" office:string-value="-" calcext:value-type="string">
            <text:p>-</text:p>
          </table:table-cell>
          <table:table-cell table:style-name="ce16" table:content-validation-name="val3"/>
          <table:table-cell table:style-name="ce26" table:formula="of:=IF([.L8] &lt;&gt; &quot;&quot;; [.I8] * [.L8]; IF([.I8] &lt;= 25; [.I8]; [.I8] * [.L8]))" office:value-type="float" office:value="0" calcext:value-type="float">
            <text:p>0</text:p>
          </table:table-cell>
          <table:table-cell table:style-name="ce27" table:formula="of:=IF([.M8]&gt;0;     IF(AND([.M8]&gt;0; [.M8]&lt;=8); &quot;Risco Baixo&quot;;         IF(AND([.M8]&gt;8; [.M8]&lt;=25); &quot;Risco Médio&quot;;             IF(AND([.M8]&gt;25; [.M8]&lt;=64); &quot;Risco Alto&quot;;                 IF(AND([.M8]&gt;64); &quot;Risco Extremo&quot;; &quot;&quot;)             )         )     );     &quot;&quot; )">
            <text:p/>
          </table:table-cell>
          <table:table-cell table:style-name="ce29" table:formula="of:=IF([.M8] &gt; 0; RANK([.M8]; [.$M$5:.$M900]; 0); &quot;&quot;)">
            <text:p/>
          </table:table-cell>
          <table:table-cell table:style-name="ce16" table:content-validation-name="val4"/>
          <table:table-cell table:style-name="ce6" table:number-columns-repeated="2"/>
          <table:table-cell table:number-columns-repeated="1006"/>
        </table:table-row>
        <table:table-row table:style-name="ro1">
          <table:table-cell table:style-name="ce6" table:number-columns-repeated="2"/>
          <table:table-cell table:style-name="ce16" table:content-validation-name="val1"/>
          <table:table-cell table:style-name="ce6" table:number-columns-repeated="3"/>
          <table:table-cell table:style-name="ce16" table:content-validation-name="val2" table:number-columns-repeated="2"/>
          <table:table-cell table:style-name="ce24" table:formula="of:=[.G9]*[.H9]" office:value-type="float" office:value="0" calcext:value-type="float">
            <text:p>0</text:p>
          </table:table-cell>
          <table:table-cell table:style-name="ce25" table:formula="of:=IF([.I9] &lt;= 25; &quot;-&quot;; &quot;&quot;)" office:value-type="string" office:string-value="-" calcext:value-type="string">
            <text:p>-</text:p>
          </table:table-cell>
          <table:table-cell table:style-name="ce25" table:formula="of:=IF([.I9] &lt;= 25; &quot;-&quot;; &quot;&quot;)" office:value-type="string" office:string-value="-" calcext:value-type="string">
            <text:p>-</text:p>
          </table:table-cell>
          <table:table-cell table:style-name="ce16" table:content-validation-name="val3"/>
          <table:table-cell table:style-name="ce26" table:formula="of:=IF([.L9] &lt;&gt; &quot;&quot;; [.I9] * [.L9]; IF([.I9] &lt;= 25; [.I9]; [.I9] * [.L9]))" office:value-type="float" office:value="0" calcext:value-type="float">
            <text:p>0</text:p>
          </table:table-cell>
          <table:table-cell table:style-name="ce27" table:formula="of:=IF([.M9]&gt;0;     IF(AND([.M9]&gt;0; [.M9]&lt;=8); &quot;Risco Baixo&quot;;         IF(AND([.M9]&gt;8; [.M9]&lt;=25); &quot;Risco Médio&quot;;             IF(AND([.M9]&gt;25; [.M9]&lt;=64); &quot;Risco Alto&quot;;                 IF(AND([.M9]&gt;64); &quot;Risco Extremo&quot;; &quot;&quot;)             )         )     );     &quot;&quot; )">
            <text:p/>
          </table:table-cell>
          <table:table-cell table:style-name="ce29" table:formula="of:=IF([.M9] &gt; 0; RANK([.M9]; [.$M$5:.$M901]; 0); &quot;&quot;)">
            <text:p/>
          </table:table-cell>
          <table:table-cell table:style-name="ce16" table:content-validation-name="val4"/>
          <table:table-cell table:style-name="ce6" table:number-columns-repeated="2"/>
          <table:table-cell table:number-columns-repeated="1006"/>
        </table:table-row>
        <table:table-row table:style-name="ro1">
          <table:table-cell table:style-name="ce6" table:number-columns-repeated="2"/>
          <table:table-cell table:style-name="ce16" table:content-validation-name="val1"/>
          <table:table-cell table:style-name="ce6" table:number-columns-repeated="3"/>
          <table:table-cell table:style-name="ce16" table:content-validation-name="val2" table:number-columns-repeated="2"/>
          <table:table-cell table:style-name="ce24" table:formula="of:=[.G10]*[.H10]" office:value-type="float" office:value="0" calcext:value-type="float">
            <text:p>0</text:p>
          </table:table-cell>
          <table:table-cell table:style-name="ce25" table:formula="of:=IF([.I10] &lt;= 25; &quot;-&quot;; &quot;&quot;)" office:value-type="string" office:string-value="-" calcext:value-type="string">
            <text:p>-</text:p>
          </table:table-cell>
          <table:table-cell table:style-name="ce25" table:formula="of:=IF([.I10] &lt;= 25; &quot;-&quot;; &quot;&quot;)" office:value-type="string" office:string-value="-" calcext:value-type="string">
            <text:p>-</text:p>
          </table:table-cell>
          <table:table-cell table:style-name="ce16" table:content-validation-name="val3"/>
          <table:table-cell table:style-name="ce26" table:formula="of:=IF([.L10] &lt;&gt; &quot;&quot;; [.I10] * [.L10]; IF([.I10] &lt;= 25; [.I10]; [.I10] * [.L10]))" office:value-type="float" office:value="0" calcext:value-type="float">
            <text:p>0</text:p>
          </table:table-cell>
          <table:table-cell table:style-name="ce27" table:formula="of:=IF([.M10]&gt;0;     IF(AND([.M10]&gt;0; [.M10]&lt;=8); &quot;Risco Baixo&quot;;         IF(AND([.M10]&gt;8; [.M10]&lt;=25); &quot;Risco Médio&quot;;             IF(AND([.M10]&gt;25; [.M10]&lt;=64); &quot;Risco Alto&quot;;                 IF(AND([.M10]&gt;64); &quot;Risco Extremo&quot;; &quot;&quot;)             )         )     );     &quot;&quot; )">
            <text:p/>
          </table:table-cell>
          <table:table-cell table:style-name="ce29" table:formula="of:=IF([.M10] &gt; 0; RANK([.M10]; [.$M$5:.$M902]; 0); &quot;&quot;)">
            <text:p/>
          </table:table-cell>
          <table:table-cell table:style-name="ce16" table:content-validation-name="val4"/>
          <table:table-cell table:style-name="ce6" table:number-columns-repeated="2"/>
          <table:table-cell table:number-columns-repeated="1006"/>
        </table:table-row>
        <table:table-row table:style-name="ro1">
          <table:table-cell table:style-name="ce6" table:number-columns-repeated="2"/>
          <table:table-cell table:style-name="ce16" table:content-validation-name="val1"/>
          <table:table-cell table:style-name="ce6" table:number-columns-repeated="2"/>
          <table:table-cell table:style-name="ce22"/>
          <table:table-cell table:style-name="ce16" table:content-validation-name="val2" table:number-columns-repeated="2"/>
          <table:table-cell table:style-name="ce24" table:formula="of:=[.G11]*[.H11]" office:value-type="float" office:value="0" calcext:value-type="float">
            <text:p>0</text:p>
          </table:table-cell>
          <table:table-cell table:style-name="ce25" table:formula="of:=IF([.I11] &lt;= 25; &quot;-&quot;; &quot;&quot;)" office:value-type="string" office:string-value="-" calcext:value-type="string">
            <text:p>-</text:p>
          </table:table-cell>
          <table:table-cell table:style-name="ce25" table:formula="of:=IF([.I11] &lt;= 25; &quot;-&quot;; &quot;&quot;)" office:value-type="string" office:string-value="-" calcext:value-type="string">
            <text:p>-</text:p>
          </table:table-cell>
          <table:table-cell table:style-name="ce16" table:content-validation-name="val3"/>
          <table:table-cell table:style-name="ce26" table:formula="of:=IF([.L11] &lt;&gt; &quot;&quot;; [.I11] * [.L11]; IF([.I11] &lt;= 25; [.I11]; [.I11] * [.L11]))" office:value-type="float" office:value="0" calcext:value-type="float">
            <text:p>0</text:p>
          </table:table-cell>
          <table:table-cell table:style-name="ce27" table:formula="of:=IF([.M11]&gt;0;     IF(AND([.M11]&gt;0; [.M11]&lt;=8); &quot;Risco Baixo&quot;;         IF(AND([.M11]&gt;8; [.M11]&lt;=25); &quot;Risco Médio&quot;;             IF(AND([.M11]&gt;25; [.M11]&lt;=64); &quot;Risco Alto&quot;;                 IF(AND([.M11]&gt;64); &quot;Risco Extremo&quot;; &quot;&quot;)             )         )     );     &quot;&quot; )">
            <text:p/>
          </table:table-cell>
          <table:table-cell table:style-name="ce29" table:formula="of:=IF([.M11] &gt; 0; RANK([.M11]; [.$M$5:.$M903]; 0); &quot;&quot;)">
            <text:p/>
          </table:table-cell>
          <table:table-cell table:style-name="ce16" table:content-validation-name="val4"/>
          <table:table-cell table:style-name="ce6" table:number-columns-repeated="2"/>
          <table:table-cell table:number-columns-repeated="1006"/>
        </table:table-row>
        <table:table-row table:style-name="ro1">
          <table:table-cell table:style-name="ce6" table:number-columns-repeated="2"/>
          <table:table-cell table:style-name="ce16" table:content-validation-name="val1"/>
          <table:table-cell table:style-name="ce6" table:number-columns-repeated="3"/>
          <table:table-cell table:style-name="ce16" table:content-validation-name="val2" table:number-columns-repeated="2"/>
          <table:table-cell table:style-name="ce24" table:formula="of:=[.G12]*[.H12]" office:value-type="float" office:value="0" calcext:value-type="float">
            <text:p>0</text:p>
          </table:table-cell>
          <table:table-cell table:style-name="ce25" table:formula="of:=IF([.I12] &lt;= 25; &quot;-&quot;; &quot;&quot;)" office:value-type="string" office:string-value="-" calcext:value-type="string">
            <text:p>-</text:p>
          </table:table-cell>
          <table:table-cell table:style-name="ce25" table:formula="of:=IF([.I12] &lt;= 25; &quot;-&quot;; &quot;&quot;)" office:value-type="string" office:string-value="-" calcext:value-type="string">
            <text:p>-</text:p>
          </table:table-cell>
          <table:table-cell table:style-name="ce16" table:content-validation-name="val3"/>
          <table:table-cell table:style-name="ce26" table:formula="of:=IF([.L12] &lt;&gt; &quot;&quot;; [.I12] * [.L12]; IF([.I12] &lt;= 25; [.I12]; [.I12] * [.L12]))" office:value-type="float" office:value="0" calcext:value-type="float">
            <text:p>0</text:p>
          </table:table-cell>
          <table:table-cell table:style-name="ce27" table:formula="of:=IF([.M12]&gt;0;     IF(AND([.M12]&gt;0; [.M12]&lt;=8); &quot;Risco Baixo&quot;;         IF(AND([.M12]&gt;8; [.M12]&lt;=25); &quot;Risco Médio&quot;;             IF(AND([.M12]&gt;25; [.M12]&lt;=64); &quot;Risco Alto&quot;;                 IF(AND([.M12]&gt;64); &quot;Risco Extremo&quot;; &quot;&quot;)             )         )     );     &quot;&quot; )">
            <text:p/>
          </table:table-cell>
          <table:table-cell table:style-name="ce29" table:formula="of:=IF([.M12] &gt; 0; RANK([.M12]; [.$M$5:.$M904]; 0); &quot;&quot;)">
            <text:p/>
          </table:table-cell>
          <table:table-cell table:style-name="ce16" table:content-validation-name="val4"/>
          <table:table-cell table:style-name="ce6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3] &lt; 25; [.I13]; [.I13] * [.L13])" office:value-type="float" office:value="0" calcext:value-type="float">
            <text:p>0</text:p>
          </table:table-cell>
          <table:table-cell table:style-name="ce15" table:formula="of:=IF([.M13]&gt;0;     IF(AND([.M13]&gt;0; [.M13]&lt;=8); &quot;RB&quot;;         IF(AND([.M13]&gt;=10; [.M13]&lt;=25); &quot;RM&quot;;             IF(AND([.M13]&gt;=40; [.M13]&lt;=64); &quot;RA&quot;;                 IF(AND([.M13]&gt;=80; [.M13]&lt;=100); &quot;RE&quot;; &quot;&quot;)             )         )     );     &quot;&quot; )">
            <text:p/>
          </table:table-cell>
          <table:table-cell table:style-name="ce15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4] &lt; 25; [.I14]; [.I14] * [.L14])" office:value-type="float" office:value="0" calcext:value-type="float">
            <text:p>0</text:p>
          </table:table-cell>
          <table:table-cell table:style-name="ce15" table:formula="of:=IF([.M14]&gt;0;     IF(AND([.M14]&gt;0; [.M14]&lt;=8); &quot;RB&quot;;         IF(AND([.M14]&gt;=10; [.M14]&lt;=25); &quot;RM&quot;;             IF(AND([.M14]&gt;=40; [.M14]&lt;=64); &quot;RA&quot;;                 IF(AND([.M14]&gt;=80; [.M14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5] &lt; 25; [.I15]; [.I15] * [.L15])" office:value-type="float" office:value="0" calcext:value-type="float">
            <text:p>0</text:p>
          </table:table-cell>
          <table:table-cell table:style-name="ce15" table:formula="of:=IF([.M15]&gt;0;     IF(AND([.M15]&gt;0; [.M15]&lt;=8); &quot;RB&quot;;         IF(AND([.M15]&gt;=10; [.M15]&lt;=25); &quot;RM&quot;;             IF(AND([.M15]&gt;=40; [.M15]&lt;=64); &quot;RA&quot;;                 IF(AND([.M15]&gt;=80; [.M15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6] &lt; 25; [.I16]; [.I16] * [.L16])" office:value-type="float" office:value="0" calcext:value-type="float">
            <text:p>0</text:p>
          </table:table-cell>
          <table:table-cell table:style-name="ce15" table:formula="of:=IF([.M16]&gt;0;     IF(AND([.M16]&gt;0; [.M16]&lt;=8); &quot;RB&quot;;         IF(AND([.M16]&gt;=10; [.M16]&lt;=25); &quot;RM&quot;;             IF(AND([.M16]&gt;=40; [.M16]&lt;=64); &quot;RA&quot;;                 IF(AND([.M16]&gt;=80; [.M16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7] &lt; 25; [.I17]; [.I17] * [.L17])" office:value-type="float" office:value="0" calcext:value-type="float">
            <text:p>0</text:p>
          </table:table-cell>
          <table:table-cell table:style-name="ce15" table:formula="of:=IF([.M17]&gt;0;     IF(AND([.M17]&gt;0; [.M17]&lt;=8); &quot;RB&quot;;         IF(AND([.M17]&gt;=10; [.M17]&lt;=25); &quot;RM&quot;;             IF(AND([.M17]&gt;=40; [.M17]&lt;=64); &quot;RA&quot;;                 IF(AND([.M17]&gt;=80; [.M17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8] &lt; 25; [.I18]; [.I18] * [.L18])" office:value-type="float" office:value="0" calcext:value-type="float">
            <text:p>0</text:p>
          </table:table-cell>
          <table:table-cell table:style-name="ce15" table:formula="of:=IF([.M18]&gt;0;     IF(AND([.M18]&gt;0; [.M18]&lt;=8); &quot;RB&quot;;         IF(AND([.M18]&gt;=10; [.M18]&lt;=25); &quot;RM&quot;;             IF(AND([.M18]&gt;=40; [.M18]&lt;=64); &quot;RA&quot;;                 IF(AND([.M18]&gt;=80; [.M18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9] &lt; 25; [.I19]; [.I19] * [.L19])" office:value-type="float" office:value="0" calcext:value-type="float">
            <text:p>0</text:p>
          </table:table-cell>
          <table:table-cell table:style-name="ce15" table:formula="of:=IF([.M19]&gt;0;     IF(AND([.M19]&gt;0; [.M19]&lt;=8); &quot;RB&quot;;         IF(AND([.M19]&gt;=10; [.M19]&lt;=25); &quot;RM&quot;;             IF(AND([.M19]&gt;=40; [.M19]&lt;=64); &quot;RA&quot;;                 IF(AND([.M19]&gt;=80; [.M19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20] &lt; 25; [.I20]; [.I20] * [.L20])" office:value-type="float" office:value="0" calcext:value-type="float">
            <text:p>0</text:p>
          </table:table-cell>
          <table:table-cell table:style-name="ce15" table:formula="of:=IF([.M20]&gt;0;     IF(AND([.M20]&gt;0; [.M20]&lt;=8); &quot;RB&quot;;         IF(AND([.M20]&gt;=10; [.M20]&lt;=25); &quot;RM&quot;;             IF(AND([.M20]&gt;=40; [.M20]&lt;=64); &quot;RA&quot;;                 IF(AND([.M20]&gt;=80; [.M20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21] &lt; 25; [.I21]; [.I21] * [.L21])" office:value-type="float" office:value="0" calcext:value-type="float">
            <text:p>0</text:p>
          </table:table-cell>
          <table:table-cell table:style-name="ce15" table:formula="of:=IF([.M21]&gt;0;     IF(AND([.M21]&gt;0; [.M21]&lt;=8); &quot;RB&quot;;         IF(AND([.M21]&gt;=10; [.M21]&lt;=25); &quot;RM&quot;;             IF(AND([.M21]&gt;=40; [.M21]&lt;=64); &quot;RA&quot;;                 IF(AND([.M21]&gt;=80; [.M21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22] &lt; 25; [.I22]; [.I22] * [.L22])" office:value-type="float" office:value="0" calcext:value-type="float">
            <text:p>0</text:p>
          </table:table-cell>
          <table:table-cell table:style-name="ce15" table:formula="of:=IF([.M22]&gt;0;     IF(AND([.M22]&gt;0; [.M22]&lt;=8); &quot;RB&quot;;         IF(AND([.M22]&gt;=10; [.M22]&lt;=25); &quot;RM&quot;;             IF(AND([.M22]&gt;=40; [.M22]&lt;=64); &quot;RA&quot;;                 IF(AND([.M22]&gt;=80; [.M22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23] &lt; 25; [.I23]; [.I23] * [.L23])" office:value-type="float" office:value="0" calcext:value-type="float">
            <text:p>0</text:p>
          </table:table-cell>
          <table:table-cell table:style-name="ce15" table:formula="of:=IF([.M23]&gt;0;     IF(AND([.M23]&gt;0; [.M23]&lt;=8); &quot;RB&quot;;         IF(AND([.M23]&gt;=10; [.M23]&lt;=25); &quot;RM&quot;;             IF(AND([.M23]&gt;=40; [.M23]&lt;=64); &quot;RA&quot;;                 IF(AND([.M23]&gt;=80; [.M23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24] &lt; 25; [.I24]; [.I24] * [.L24])" office:value-type="float" office:value="0" calcext:value-type="float">
            <text:p>0</text:p>
          </table:table-cell>
          <table:table-cell table:style-name="ce15" table:formula="of:=IF([.M24]&gt;0;     IF(AND([.M24]&gt;0; [.M24]&lt;=8); &quot;RB&quot;;         IF(AND([.M24]&gt;=10; [.M24]&lt;=25); &quot;RM&quot;;             IF(AND([.M24]&gt;=40; [.M24]&lt;=64); &quot;RA&quot;;                 IF(AND([.M24]&gt;=80; [.M24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25] &lt; 25; [.I25]; [.I25] * [.L25])" office:value-type="float" office:value="0" calcext:value-type="float">
            <text:p>0</text:p>
          </table:table-cell>
          <table:table-cell table:style-name="ce15" table:formula="of:=IF([.M25]&gt;0;     IF(AND([.M25]&gt;0; [.M25]&lt;=8); &quot;RB&quot;;         IF(AND([.M25]&gt;=10; [.M25]&lt;=25); &quot;RM&quot;;             IF(AND([.M25]&gt;=40; [.M25]&lt;=64); &quot;RA&quot;;                 IF(AND([.M25]&gt;=80; [.M25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26] &lt; 25; [.I26]; [.I26] * [.L26])" office:value-type="float" office:value="0" calcext:value-type="float">
            <text:p>0</text:p>
          </table:table-cell>
          <table:table-cell table:style-name="ce15" table:formula="of:=IF([.M26]&gt;0;     IF(AND([.M26]&gt;0; [.M26]&lt;=8); &quot;RB&quot;;         IF(AND([.M26]&gt;=10; [.M26]&lt;=25); &quot;RM&quot;;             IF(AND([.M26]&gt;=40; [.M26]&lt;=64); &quot;RA&quot;;                 IF(AND([.M26]&gt;=80; [.M26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27] &lt; 25; [.I27]; [.I27] * [.L27])" office:value-type="float" office:value="0" calcext:value-type="float">
            <text:p>0</text:p>
          </table:table-cell>
          <table:table-cell table:style-name="ce15" table:formula="of:=IF([.M27]&gt;0;     IF(AND([.M27]&gt;0; [.M27]&lt;=8); &quot;RB&quot;;         IF(AND([.M27]&gt;=10; [.M27]&lt;=25); &quot;RM&quot;;             IF(AND([.M27]&gt;=40; [.M27]&lt;=64); &quot;RA&quot;;                 IF(AND([.M27]&gt;=80; [.M27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28] &lt; 25; [.I28]; [.I28] * [.L28])" office:value-type="float" office:value="0" calcext:value-type="float">
            <text:p>0</text:p>
          </table:table-cell>
          <table:table-cell table:style-name="ce15" table:formula="of:=IF([.M28]&gt;0;     IF(AND([.M28]&gt;0; [.M28]&lt;=8); &quot;RB&quot;;         IF(AND([.M28]&gt;=10; [.M28]&lt;=25); &quot;RM&quot;;             IF(AND([.M28]&gt;=40; [.M28]&lt;=64); &quot;RA&quot;;                 IF(AND([.M28]&gt;=80; [.M28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29] &lt; 25; [.I29]; [.I29] * [.L29])" office:value-type="float" office:value="0" calcext:value-type="float">
            <text:p>0</text:p>
          </table:table-cell>
          <table:table-cell table:style-name="ce15" table:formula="of:=IF([.M29]&gt;0;     IF(AND([.M29]&gt;0; [.M29]&lt;=8); &quot;RB&quot;;         IF(AND([.M29]&gt;=10; [.M29]&lt;=25); &quot;RM&quot;;             IF(AND([.M29]&gt;=40; [.M29]&lt;=64); &quot;RA&quot;;                 IF(AND([.M29]&gt;=80; [.M29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30] &lt; 25; [.I30]; [.I30] * [.L30])" office:value-type="float" office:value="0" calcext:value-type="float">
            <text:p>0</text:p>
          </table:table-cell>
          <table:table-cell table:style-name="ce15" table:formula="of:=IF([.M30]&gt;0;     IF(AND([.M30]&gt;0; [.M30]&lt;=8); &quot;RB&quot;;         IF(AND([.M30]&gt;=10; [.M30]&lt;=25); &quot;RM&quot;;             IF(AND([.M30]&gt;=40; [.M30]&lt;=64); &quot;RA&quot;;                 IF(AND([.M30]&gt;=80; [.M30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31] &lt; 25; [.I31]; [.I31] * [.L31])" office:value-type="float" office:value="0" calcext:value-type="float">
            <text:p>0</text:p>
          </table:table-cell>
          <table:table-cell table:style-name="ce15" table:formula="of:=IF([.M31]&gt;0;     IF(AND([.M31]&gt;0; [.M31]&lt;=8); &quot;RB&quot;;         IF(AND([.M31]&gt;=10; [.M31]&lt;=25); &quot;RM&quot;;             IF(AND([.M31]&gt;=40; [.M31]&lt;=64); &quot;RA&quot;;                 IF(AND([.M31]&gt;=80; [.M31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32] &lt; 25; [.I32]; [.I32] * [.L32])" office:value-type="float" office:value="0" calcext:value-type="float">
            <text:p>0</text:p>
          </table:table-cell>
          <table:table-cell table:style-name="ce15" table:formula="of:=IF([.M32]&gt;0;     IF(AND([.M32]&gt;0; [.M32]&lt;=8); &quot;RB&quot;;         IF(AND([.M32]&gt;=10; [.M32]&lt;=25); &quot;RM&quot;;             IF(AND([.M32]&gt;=40; [.M32]&lt;=64); &quot;RA&quot;;                 IF(AND([.M32]&gt;=80; [.M32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33] &lt; 25; [.I33]; [.I33] * [.L33])" office:value-type="float" office:value="0" calcext:value-type="float">
            <text:p>0</text:p>
          </table:table-cell>
          <table:table-cell table:style-name="ce15" table:formula="of:=IF([.M33]&gt;0;     IF(AND([.M33]&gt;0; [.M33]&lt;=8); &quot;RB&quot;;         IF(AND([.M33]&gt;=10; [.M33]&lt;=25); &quot;RM&quot;;             IF(AND([.M33]&gt;=40; [.M33]&lt;=64); &quot;RA&quot;;                 IF(AND([.M33]&gt;=80; [.M33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34] &lt; 25; [.I34]; [.I34] * [.L34])" office:value-type="float" office:value="0" calcext:value-type="float">
            <text:p>0</text:p>
          </table:table-cell>
          <table:table-cell table:style-name="ce15" table:formula="of:=IF([.M34]&gt;0;     IF(AND([.M34]&gt;0; [.M34]&lt;=8); &quot;RB&quot;;         IF(AND([.M34]&gt;=10; [.M34]&lt;=25); &quot;RM&quot;;             IF(AND([.M34]&gt;=40; [.M34]&lt;=64); &quot;RA&quot;;                 IF(AND([.M34]&gt;=80; [.M34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35] &lt; 25; [.I35]; [.I35] * [.L35])" office:value-type="float" office:value="0" calcext:value-type="float">
            <text:p>0</text:p>
          </table:table-cell>
          <table:table-cell table:style-name="ce15" table:formula="of:=IF([.M35]&gt;0;     IF(AND([.M35]&gt;0; [.M35]&lt;=8); &quot;RB&quot;;         IF(AND([.M35]&gt;=10; [.M35]&lt;=25); &quot;RM&quot;;             IF(AND([.M35]&gt;=40; [.M35]&lt;=64); &quot;RA&quot;;                 IF(AND([.M35]&gt;=80; [.M35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36] &lt; 25; [.I36]; [.I36] * [.L36])" office:value-type="float" office:value="0" calcext:value-type="float">
            <text:p>0</text:p>
          </table:table-cell>
          <table:table-cell table:style-name="ce15" table:formula="of:=IF([.M36]&gt;0;     IF(AND([.M36]&gt;0; [.M36]&lt;=8); &quot;RB&quot;;         IF(AND([.M36]&gt;=10; [.M36]&lt;=25); &quot;RM&quot;;             IF(AND([.M36]&gt;=40; [.M36]&lt;=64); &quot;RA&quot;;                 IF(AND([.M36]&gt;=80; [.M36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37] &lt; 25; [.I37]; [.I37] * [.L37])" office:value-type="float" office:value="0" calcext:value-type="float">
            <text:p>0</text:p>
          </table:table-cell>
          <table:table-cell table:style-name="ce15" table:formula="of:=IF([.M37]&gt;0;     IF(AND([.M37]&gt;0; [.M37]&lt;=8); &quot;RB&quot;;         IF(AND([.M37]&gt;=10; [.M37]&lt;=25); &quot;RM&quot;;             IF(AND([.M37]&gt;=40; [.M37]&lt;=64); &quot;RA&quot;;                 IF(AND([.M37]&gt;=80; [.M37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38] &lt; 25; [.I38]; [.I38] * [.L38])" office:value-type="float" office:value="0" calcext:value-type="float">
            <text:p>0</text:p>
          </table:table-cell>
          <table:table-cell table:style-name="ce15" table:formula="of:=IF([.M38]&gt;0;     IF(AND([.M38]&gt;0; [.M38]&lt;=8); &quot;RB&quot;;         IF(AND([.M38]&gt;=10; [.M38]&lt;=25); &quot;RM&quot;;             IF(AND([.M38]&gt;=40; [.M38]&lt;=64); &quot;RA&quot;;                 IF(AND([.M38]&gt;=80; [.M38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39] &lt; 25; [.I39]; [.I39] * [.L39])" office:value-type="float" office:value="0" calcext:value-type="float">
            <text:p>0</text:p>
          </table:table-cell>
          <table:table-cell table:style-name="ce15" table:formula="of:=IF([.M39]&gt;0;     IF(AND([.M39]&gt;0; [.M39]&lt;=8); &quot;RB&quot;;         IF(AND([.M39]&gt;=10; [.M39]&lt;=25); &quot;RM&quot;;             IF(AND([.M39]&gt;=40; [.M39]&lt;=64); &quot;RA&quot;;                 IF(AND([.M39]&gt;=80; [.M39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40] &lt; 25; [.I40]; [.I40] * [.L40])" office:value-type="float" office:value="0" calcext:value-type="float">
            <text:p>0</text:p>
          </table:table-cell>
          <table:table-cell table:style-name="ce15" table:formula="of:=IF([.M40]&gt;0;     IF(AND([.M40]&gt;0; [.M40]&lt;=8); &quot;RB&quot;;         IF(AND([.M40]&gt;=10; [.M40]&lt;=25); &quot;RM&quot;;             IF(AND([.M40]&gt;=40; [.M40]&lt;=64); &quot;RA&quot;;                 IF(AND([.M40]&gt;=80; [.M40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41] &lt; 25; [.I41]; [.I41] * [.L41])" office:value-type="float" office:value="0" calcext:value-type="float">
            <text:p>0</text:p>
          </table:table-cell>
          <table:table-cell table:style-name="ce15" table:formula="of:=IF([.M41]&gt;0;     IF(AND([.M41]&gt;0; [.M41]&lt;=8); &quot;RB&quot;;         IF(AND([.M41]&gt;=10; [.M41]&lt;=25); &quot;RM&quot;;             IF(AND([.M41]&gt;=40; [.M41]&lt;=64); &quot;RA&quot;;                 IF(AND([.M41]&gt;=80; [.M41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42] &lt; 25; [.I42]; [.I42] * [.L42])" office:value-type="float" office:value="0" calcext:value-type="float">
            <text:p>0</text:p>
          </table:table-cell>
          <table:table-cell table:style-name="ce15" table:formula="of:=IF([.M42]&gt;0;     IF(AND([.M42]&gt;0; [.M42]&lt;=8); &quot;RB&quot;;         IF(AND([.M42]&gt;=10; [.M42]&lt;=25); &quot;RM&quot;;             IF(AND([.M42]&gt;=40; [.M42]&lt;=64); &quot;RA&quot;;                 IF(AND([.M42]&gt;=80; [.M42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43] &lt; 25; [.I43]; [.I43] * [.L43])" office:value-type="float" office:value="0" calcext:value-type="float">
            <text:p>0</text:p>
          </table:table-cell>
          <table:table-cell table:style-name="ce15" table:formula="of:=IF([.M43]&gt;0;     IF(AND([.M43]&gt;0; [.M43]&lt;=8); &quot;RB&quot;;         IF(AND([.M43]&gt;=10; [.M43]&lt;=25); &quot;RM&quot;;             IF(AND([.M43]&gt;=40; [.M43]&lt;=64); &quot;RA&quot;;                 IF(AND([.M43]&gt;=80; [.M43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44] &lt; 25; [.I44]; [.I44] * [.L44])" office:value-type="float" office:value="0" calcext:value-type="float">
            <text:p>0</text:p>
          </table:table-cell>
          <table:table-cell table:style-name="ce15" table:formula="of:=IF([.M44]&gt;0;     IF(AND([.M44]&gt;0; [.M44]&lt;=8); &quot;RB&quot;;         IF(AND([.M44]&gt;=10; [.M44]&lt;=25); &quot;RM&quot;;             IF(AND([.M44]&gt;=40; [.M44]&lt;=64); &quot;RA&quot;;                 IF(AND([.M44]&gt;=80; [.M44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45] &lt; 25; [.I45]; [.I45] * [.L45])" office:value-type="float" office:value="0" calcext:value-type="float">
            <text:p>0</text:p>
          </table:table-cell>
          <table:table-cell table:style-name="ce15" table:formula="of:=IF([.M45]&gt;0;     IF(AND([.M45]&gt;0; [.M45]&lt;=8); &quot;RB&quot;;         IF(AND([.M45]&gt;=10; [.M45]&lt;=25); &quot;RM&quot;;             IF(AND([.M45]&gt;=40; [.M45]&lt;=64); &quot;RA&quot;;                 IF(AND([.M45]&gt;=80; [.M45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46] &lt; 25; [.I46]; [.I46] * [.L46])" office:value-type="float" office:value="0" calcext:value-type="float">
            <text:p>0</text:p>
          </table:table-cell>
          <table:table-cell table:style-name="ce15" table:formula="of:=IF([.M46]&gt;0;     IF(AND([.M46]&gt;0; [.M46]&lt;=8); &quot;RB&quot;;         IF(AND([.M46]&gt;=10; [.M46]&lt;=25); &quot;RM&quot;;             IF(AND([.M46]&gt;=40; [.M46]&lt;=64); &quot;RA&quot;;                 IF(AND([.M46]&gt;=80; [.M46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47] &lt; 25; [.I47]; [.I47] * [.L47])" office:value-type="float" office:value="0" calcext:value-type="float">
            <text:p>0</text:p>
          </table:table-cell>
          <table:table-cell table:style-name="ce15" table:formula="of:=IF([.M47]&gt;0;     IF(AND([.M47]&gt;0; [.M47]&lt;=8); &quot;RB&quot;;         IF(AND([.M47]&gt;=10; [.M47]&lt;=25); &quot;RM&quot;;             IF(AND([.M47]&gt;=40; [.M47]&lt;=64); &quot;RA&quot;;                 IF(AND([.M47]&gt;=80; [.M47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48] &lt; 25; [.I48]; [.I48] * [.L48])" office:value-type="float" office:value="0" calcext:value-type="float">
            <text:p>0</text:p>
          </table:table-cell>
          <table:table-cell table:style-name="ce15" table:formula="of:=IF([.M48]&gt;0;     IF(AND([.M48]&gt;0; [.M48]&lt;=8); &quot;RB&quot;;         IF(AND([.M48]&gt;=10; [.M48]&lt;=25); &quot;RM&quot;;             IF(AND([.M48]&gt;=40; [.M48]&lt;=64); &quot;RA&quot;;                 IF(AND([.M48]&gt;=80; [.M48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49] &lt; 25; [.I49]; [.I49] * [.L49])" office:value-type="float" office:value="0" calcext:value-type="float">
            <text:p>0</text:p>
          </table:table-cell>
          <table:table-cell table:style-name="ce15" table:formula="of:=IF([.M49]&gt;0;     IF(AND([.M49]&gt;0; [.M49]&lt;=8); &quot;RB&quot;;         IF(AND([.M49]&gt;=10; [.M49]&lt;=25); &quot;RM&quot;;             IF(AND([.M49]&gt;=40; [.M49]&lt;=64); &quot;RA&quot;;                 IF(AND([.M49]&gt;=80; [.M49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50] &lt; 25; [.I50]; [.I50] * [.L50])" office:value-type="float" office:value="0" calcext:value-type="float">
            <text:p>0</text:p>
          </table:table-cell>
          <table:table-cell table:style-name="ce15" table:formula="of:=IF([.M50]&gt;0;     IF(AND([.M50]&gt;0; [.M50]&lt;=8); &quot;RB&quot;;         IF(AND([.M50]&gt;=10; [.M50]&lt;=25); &quot;RM&quot;;             IF(AND([.M50]&gt;=40; [.M50]&lt;=64); &quot;RA&quot;;                 IF(AND([.M50]&gt;=80; [.M50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51] &lt; 25; [.I51]; [.I51] * [.L51])" office:value-type="float" office:value="0" calcext:value-type="float">
            <text:p>0</text:p>
          </table:table-cell>
          <table:table-cell table:style-name="ce15" table:formula="of:=IF([.M51]&gt;0;     IF(AND([.M51]&gt;0; [.M51]&lt;=8); &quot;RB&quot;;         IF(AND([.M51]&gt;=10; [.M51]&lt;=25); &quot;RM&quot;;             IF(AND([.M51]&gt;=40; [.M51]&lt;=64); &quot;RA&quot;;                 IF(AND([.M51]&gt;=80; [.M51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52] &lt; 25; [.I52]; [.I52] * [.L52])" office:value-type="float" office:value="0" calcext:value-type="float">
            <text:p>0</text:p>
          </table:table-cell>
          <table:table-cell table:style-name="ce15" table:formula="of:=IF([.M52]&gt;0;     IF(AND([.M52]&gt;0; [.M52]&lt;=8); &quot;RB&quot;;         IF(AND([.M52]&gt;=10; [.M52]&lt;=25); &quot;RM&quot;;             IF(AND([.M52]&gt;=40; [.M52]&lt;=64); &quot;RA&quot;;                 IF(AND([.M52]&gt;=80; [.M52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53] &lt; 25; [.I53]; [.I53] * [.L53])" office:value-type="float" office:value="0" calcext:value-type="float">
            <text:p>0</text:p>
          </table:table-cell>
          <table:table-cell table:style-name="ce15" table:formula="of:=IF([.M53]&gt;0;     IF(AND([.M53]&gt;0; [.M53]&lt;=8); &quot;RB&quot;;         IF(AND([.M53]&gt;=10; [.M53]&lt;=25); &quot;RM&quot;;             IF(AND([.M53]&gt;=40; [.M53]&lt;=64); &quot;RA&quot;;                 IF(AND([.M53]&gt;=80; [.M53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54] &lt; 25; [.I54]; [.I54] * [.L54])" office:value-type="float" office:value="0" calcext:value-type="float">
            <text:p>0</text:p>
          </table:table-cell>
          <table:table-cell table:style-name="ce15" table:formula="of:=IF([.M54]&gt;0;     IF(AND([.M54]&gt;0; [.M54]&lt;=8); &quot;RB&quot;;         IF(AND([.M54]&gt;=10; [.M54]&lt;=25); &quot;RM&quot;;             IF(AND([.M54]&gt;=40; [.M54]&lt;=64); &quot;RA&quot;;                 IF(AND([.M54]&gt;=80; [.M54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55] &lt; 25; [.I55]; [.I55] * [.L55])" office:value-type="float" office:value="0" calcext:value-type="float">
            <text:p>0</text:p>
          </table:table-cell>
          <table:table-cell table:style-name="ce15" table:formula="of:=IF([.M55]&gt;0;     IF(AND([.M55]&gt;0; [.M55]&lt;=8); &quot;RB&quot;;         IF(AND([.M55]&gt;=10; [.M55]&lt;=25); &quot;RM&quot;;             IF(AND([.M55]&gt;=40; [.M55]&lt;=64); &quot;RA&quot;;                 IF(AND([.M55]&gt;=80; [.M55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56] &lt; 25; [.I56]; [.I56] * [.L56])" office:value-type="float" office:value="0" calcext:value-type="float">
            <text:p>0</text:p>
          </table:table-cell>
          <table:table-cell table:style-name="ce15" table:formula="of:=IF([.M56]&gt;0;     IF(AND([.M56]&gt;0; [.M56]&lt;=8); &quot;RB&quot;;         IF(AND([.M56]&gt;=10; [.M56]&lt;=25); &quot;RM&quot;;             IF(AND([.M56]&gt;=40; [.M56]&lt;=64); &quot;RA&quot;;                 IF(AND([.M56]&gt;=80; [.M56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57] &lt; 25; [.I57]; [.I57] * [.L57])" office:value-type="float" office:value="0" calcext:value-type="float">
            <text:p>0</text:p>
          </table:table-cell>
          <table:table-cell table:style-name="ce15" table:formula="of:=IF([.M57]&gt;0;     IF(AND([.M57]&gt;0; [.M57]&lt;=8); &quot;RB&quot;;         IF(AND([.M57]&gt;=10; [.M57]&lt;=25); &quot;RM&quot;;             IF(AND([.M57]&gt;=40; [.M57]&lt;=64); &quot;RA&quot;;                 IF(AND([.M57]&gt;=80; [.M57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58] &lt; 25; [.I58]; [.I58] * [.L58])" office:value-type="float" office:value="0" calcext:value-type="float">
            <text:p>0</text:p>
          </table:table-cell>
          <table:table-cell table:style-name="ce15" table:formula="of:=IF([.M58]&gt;0;     IF(AND([.M58]&gt;0; [.M58]&lt;=8); &quot;RB&quot;;         IF(AND([.M58]&gt;=10; [.M58]&lt;=25); &quot;RM&quot;;             IF(AND([.M58]&gt;=40; [.M58]&lt;=64); &quot;RA&quot;;                 IF(AND([.M58]&gt;=80; [.M58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59] &lt; 25; [.I59]; [.I59] * [.L59])" office:value-type="float" office:value="0" calcext:value-type="float">
            <text:p>0</text:p>
          </table:table-cell>
          <table:table-cell table:style-name="ce15" table:formula="of:=IF([.M59]&gt;0;     IF(AND([.M59]&gt;0; [.M59]&lt;=8); &quot;RB&quot;;         IF(AND([.M59]&gt;=10; [.M59]&lt;=25); &quot;RM&quot;;             IF(AND([.M59]&gt;=40; [.M59]&lt;=64); &quot;RA&quot;;                 IF(AND([.M59]&gt;=80; [.M59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60] &lt; 25; [.I60]; [.I60] * [.L60])" office:value-type="float" office:value="0" calcext:value-type="float">
            <text:p>0</text:p>
          </table:table-cell>
          <table:table-cell table:style-name="ce15" table:formula="of:=IF([.M60]&gt;0;     IF(AND([.M60]&gt;0; [.M60]&lt;=8); &quot;RB&quot;;         IF(AND([.M60]&gt;=10; [.M60]&lt;=25); &quot;RM&quot;;             IF(AND([.M60]&gt;=40; [.M60]&lt;=64); &quot;RA&quot;;                 IF(AND([.M60]&gt;=80; [.M60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61] &lt; 25; [.I61]; [.I61] * [.L61])" office:value-type="float" office:value="0" calcext:value-type="float">
            <text:p>0</text:p>
          </table:table-cell>
          <table:table-cell table:style-name="ce15" table:formula="of:=IF([.M61]&gt;0;     IF(AND([.M61]&gt;0; [.M61]&lt;=8); &quot;RB&quot;;         IF(AND([.M61]&gt;=10; [.M61]&lt;=25); &quot;RM&quot;;             IF(AND([.M61]&gt;=40; [.M61]&lt;=64); &quot;RA&quot;;                 IF(AND([.M61]&gt;=80; [.M61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62] &lt; 25; [.I62]; [.I62] * [.L62])" office:value-type="float" office:value="0" calcext:value-type="float">
            <text:p>0</text:p>
          </table:table-cell>
          <table:table-cell table:style-name="ce15" table:formula="of:=IF([.M62]&gt;0;     IF(AND([.M62]&gt;0; [.M62]&lt;=8); &quot;RB&quot;;         IF(AND([.M62]&gt;=10; [.M62]&lt;=25); &quot;RM&quot;;             IF(AND([.M62]&gt;=40; [.M62]&lt;=64); &quot;RA&quot;;                 IF(AND([.M62]&gt;=80; [.M62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63] &lt; 25; [.I63]; [.I63] * [.L63])" office:value-type="float" office:value="0" calcext:value-type="float">
            <text:p>0</text:p>
          </table:table-cell>
          <table:table-cell table:style-name="ce15" table:formula="of:=IF([.M63]&gt;0;     IF(AND([.M63]&gt;0; [.M63]&lt;=8); &quot;RB&quot;;         IF(AND([.M63]&gt;=10; [.M63]&lt;=25); &quot;RM&quot;;             IF(AND([.M63]&gt;=40; [.M63]&lt;=64); &quot;RA&quot;;                 IF(AND([.M63]&gt;=80; [.M63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64] &lt; 25; [.I64]; [.I64] * [.L64])" office:value-type="float" office:value="0" calcext:value-type="float">
            <text:p>0</text:p>
          </table:table-cell>
          <table:table-cell table:style-name="ce15" table:formula="of:=IF([.M64]&gt;0;     IF(AND([.M64]&gt;0; [.M64]&lt;=8); &quot;RB&quot;;         IF(AND([.M64]&gt;=10; [.M64]&lt;=25); &quot;RM&quot;;             IF(AND([.M64]&gt;=40; [.M64]&lt;=64); &quot;RA&quot;;                 IF(AND([.M64]&gt;=80; [.M64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65] &lt; 25; [.I65]; [.I65] * [.L65])" office:value-type="float" office:value="0" calcext:value-type="float">
            <text:p>0</text:p>
          </table:table-cell>
          <table:table-cell table:style-name="ce15" table:formula="of:=IF([.M65]&gt;0;     IF(AND([.M65]&gt;0; [.M65]&lt;=8); &quot;RB&quot;;         IF(AND([.M65]&gt;=10; [.M65]&lt;=25); &quot;RM&quot;;             IF(AND([.M65]&gt;=40; [.M65]&lt;=64); &quot;RA&quot;;                 IF(AND([.M65]&gt;=80; [.M65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66] &lt; 25; [.I66]; [.I66] * [.L66])" office:value-type="float" office:value="0" calcext:value-type="float">
            <text:p>0</text:p>
          </table:table-cell>
          <table:table-cell table:style-name="ce15" table:formula="of:=IF([.M66]&gt;0;     IF(AND([.M66]&gt;0; [.M66]&lt;=8); &quot;RB&quot;;         IF(AND([.M66]&gt;=10; [.M66]&lt;=25); &quot;RM&quot;;             IF(AND([.M66]&gt;=40; [.M66]&lt;=64); &quot;RA&quot;;                 IF(AND([.M66]&gt;=80; [.M66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67] &lt; 25; [.I67]; [.I67] * [.L67])" office:value-type="float" office:value="0" calcext:value-type="float">
            <text:p>0</text:p>
          </table:table-cell>
          <table:table-cell table:style-name="ce15" table:formula="of:=IF([.M67]&gt;0;     IF(AND([.M67]&gt;0; [.M67]&lt;=8); &quot;RB&quot;;         IF(AND([.M67]&gt;=10; [.M67]&lt;=25); &quot;RM&quot;;             IF(AND([.M67]&gt;=40; [.M67]&lt;=64); &quot;RA&quot;;                 IF(AND([.M67]&gt;=80; [.M67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68] &lt; 25; [.I68]; [.I68] * [.L68])" office:value-type="float" office:value="0" calcext:value-type="float">
            <text:p>0</text:p>
          </table:table-cell>
          <table:table-cell table:style-name="ce15" table:formula="of:=IF([.M68]&gt;0;     IF(AND([.M68]&gt;0; [.M68]&lt;=8); &quot;RB&quot;;         IF(AND([.M68]&gt;=10; [.M68]&lt;=25); &quot;RM&quot;;             IF(AND([.M68]&gt;=40; [.M68]&lt;=64); &quot;RA&quot;;                 IF(AND([.M68]&gt;=80; [.M68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69] &lt; 25; [.I69]; [.I69] * [.L69])" office:value-type="float" office:value="0" calcext:value-type="float">
            <text:p>0</text:p>
          </table:table-cell>
          <table:table-cell table:style-name="ce15" table:formula="of:=IF([.M69]&gt;0;     IF(AND([.M69]&gt;0; [.M69]&lt;=8); &quot;RB&quot;;         IF(AND([.M69]&gt;=10; [.M69]&lt;=25); &quot;RM&quot;;             IF(AND([.M69]&gt;=40; [.M69]&lt;=64); &quot;RA&quot;;                 IF(AND([.M69]&gt;=80; [.M69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70] &lt; 25; [.I70]; [.I70] * [.L70])" office:value-type="float" office:value="0" calcext:value-type="float">
            <text:p>0</text:p>
          </table:table-cell>
          <table:table-cell table:style-name="ce15" table:formula="of:=IF([.M70]&gt;0;     IF(AND([.M70]&gt;0; [.M70]&lt;=8); &quot;RB&quot;;         IF(AND([.M70]&gt;=10; [.M70]&lt;=25); &quot;RM&quot;;             IF(AND([.M70]&gt;=40; [.M70]&lt;=64); &quot;RA&quot;;                 IF(AND([.M70]&gt;=80; [.M70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71] &lt; 25; [.I71]; [.I71] * [.L71])" office:value-type="float" office:value="0" calcext:value-type="float">
            <text:p>0</text:p>
          </table:table-cell>
          <table:table-cell table:style-name="ce15" table:formula="of:=IF([.M71]&gt;0;     IF(AND([.M71]&gt;0; [.M71]&lt;=8); &quot;RB&quot;;         IF(AND([.M71]&gt;=10; [.M71]&lt;=25); &quot;RM&quot;;             IF(AND([.M71]&gt;=40; [.M71]&lt;=64); &quot;RA&quot;;                 IF(AND([.M71]&gt;=80; [.M71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72] &lt; 25; [.I72]; [.I72] * [.L72])" office:value-type="float" office:value="0" calcext:value-type="float">
            <text:p>0</text:p>
          </table:table-cell>
          <table:table-cell table:style-name="ce15" table:formula="of:=IF([.M72]&gt;0;     IF(AND([.M72]&gt;0; [.M72]&lt;=8); &quot;RB&quot;;         IF(AND([.M72]&gt;=10; [.M72]&lt;=25); &quot;RM&quot;;             IF(AND([.M72]&gt;=40; [.M72]&lt;=64); &quot;RA&quot;;                 IF(AND([.M72]&gt;=80; [.M72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73] &lt; 25; [.I73]; [.I73] * [.L73])" office:value-type="float" office:value="0" calcext:value-type="float">
            <text:p>0</text:p>
          </table:table-cell>
          <table:table-cell table:style-name="ce15" table:formula="of:=IF([.M73]&gt;0;     IF(AND([.M73]&gt;0; [.M73]&lt;=8); &quot;RB&quot;;         IF(AND([.M73]&gt;=10; [.M73]&lt;=25); &quot;RM&quot;;             IF(AND([.M73]&gt;=40; [.M73]&lt;=64); &quot;RA&quot;;                 IF(AND([.M73]&gt;=80; [.M73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74] &lt; 25; [.I74]; [.I74] * [.L74])" office:value-type="float" office:value="0" calcext:value-type="float">
            <text:p>0</text:p>
          </table:table-cell>
          <table:table-cell table:style-name="ce15" table:formula="of:=IF([.M74]&gt;0;     IF(AND([.M74]&gt;0; [.M74]&lt;=8); &quot;RB&quot;;         IF(AND([.M74]&gt;=10; [.M74]&lt;=25); &quot;RM&quot;;             IF(AND([.M74]&gt;=40; [.M74]&lt;=64); &quot;RA&quot;;                 IF(AND([.M74]&gt;=80; [.M74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75] &lt; 25; [.I75]; [.I75] * [.L75])" office:value-type="float" office:value="0" calcext:value-type="float">
            <text:p>0</text:p>
          </table:table-cell>
          <table:table-cell table:style-name="ce15" table:formula="of:=IF([.M75]&gt;0;     IF(AND([.M75]&gt;0; [.M75]&lt;=8); &quot;RB&quot;;         IF(AND([.M75]&gt;=10; [.M75]&lt;=25); &quot;RM&quot;;             IF(AND([.M75]&gt;=40; [.M75]&lt;=64); &quot;RA&quot;;                 IF(AND([.M75]&gt;=80; [.M75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76] &lt; 25; [.I76]; [.I76] * [.L76])" office:value-type="float" office:value="0" calcext:value-type="float">
            <text:p>0</text:p>
          </table:table-cell>
          <table:table-cell table:style-name="ce15" table:formula="of:=IF([.M76]&gt;0;     IF(AND([.M76]&gt;0; [.M76]&lt;=8); &quot;RB&quot;;         IF(AND([.M76]&gt;=10; [.M76]&lt;=25); &quot;RM&quot;;             IF(AND([.M76]&gt;=40; [.M76]&lt;=64); &quot;RA&quot;;                 IF(AND([.M76]&gt;=80; [.M76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77] &lt; 25; [.I77]; [.I77] * [.L77])" office:value-type="float" office:value="0" calcext:value-type="float">
            <text:p>0</text:p>
          </table:table-cell>
          <table:table-cell table:style-name="ce15" table:formula="of:=IF([.M77]&gt;0;     IF(AND([.M77]&gt;0; [.M77]&lt;=8); &quot;RB&quot;;         IF(AND([.M77]&gt;=10; [.M77]&lt;=25); &quot;RM&quot;;             IF(AND([.M77]&gt;=40; [.M77]&lt;=64); &quot;RA&quot;;                 IF(AND([.M77]&gt;=80; [.M77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78] &lt; 25; [.I78]; [.I78] * [.L78])" office:value-type="float" office:value="0" calcext:value-type="float">
            <text:p>0</text:p>
          </table:table-cell>
          <table:table-cell table:style-name="ce15" table:formula="of:=IF([.M78]&gt;0;     IF(AND([.M78]&gt;0; [.M78]&lt;=8); &quot;RB&quot;;         IF(AND([.M78]&gt;=10; [.M78]&lt;=25); &quot;RM&quot;;             IF(AND([.M78]&gt;=40; [.M78]&lt;=64); &quot;RA&quot;;                 IF(AND([.M78]&gt;=80; [.M78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79] &lt; 25; [.I79]; [.I79] * [.L79])" office:value-type="float" office:value="0" calcext:value-type="float">
            <text:p>0</text:p>
          </table:table-cell>
          <table:table-cell table:style-name="ce15" table:formula="of:=IF([.M79]&gt;0;     IF(AND([.M79]&gt;0; [.M79]&lt;=8); &quot;RB&quot;;         IF(AND([.M79]&gt;=10; [.M79]&lt;=25); &quot;RM&quot;;             IF(AND([.M79]&gt;=40; [.M79]&lt;=64); &quot;RA&quot;;                 IF(AND([.M79]&gt;=80; [.M79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80] &lt; 25; [.I80]; [.I80] * [.L80])" office:value-type="float" office:value="0" calcext:value-type="float">
            <text:p>0</text:p>
          </table:table-cell>
          <table:table-cell table:style-name="ce15" table:formula="of:=IF([.M80]&gt;0;     IF(AND([.M80]&gt;0; [.M80]&lt;=8); &quot;RB&quot;;         IF(AND([.M80]&gt;=10; [.M80]&lt;=25); &quot;RM&quot;;             IF(AND([.M80]&gt;=40; [.M80]&lt;=64); &quot;RA&quot;;                 IF(AND([.M80]&gt;=80; [.M80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81] &lt; 25; [.I81]; [.I81] * [.L81])" office:value-type="float" office:value="0" calcext:value-type="float">
            <text:p>0</text:p>
          </table:table-cell>
          <table:table-cell table:style-name="ce15" table:formula="of:=IF([.M81]&gt;0;     IF(AND([.M81]&gt;0; [.M81]&lt;=8); &quot;RB&quot;;         IF(AND([.M81]&gt;=10; [.M81]&lt;=25); &quot;RM&quot;;             IF(AND([.M81]&gt;=40; [.M81]&lt;=64); &quot;RA&quot;;                 IF(AND([.M81]&gt;=80; [.M81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82] &lt; 25; [.I82]; [.I82] * [.L82])" office:value-type="float" office:value="0" calcext:value-type="float">
            <text:p>0</text:p>
          </table:table-cell>
          <table:table-cell table:style-name="ce15" table:formula="of:=IF([.M82]&gt;0;     IF(AND([.M82]&gt;0; [.M82]&lt;=8); &quot;RB&quot;;         IF(AND([.M82]&gt;=10; [.M82]&lt;=25); &quot;RM&quot;;             IF(AND([.M82]&gt;=40; [.M82]&lt;=64); &quot;RA&quot;;                 IF(AND([.M82]&gt;=80; [.M82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83] &lt; 25; [.I83]; [.I83] * [.L83])" office:value-type="float" office:value="0" calcext:value-type="float">
            <text:p>0</text:p>
          </table:table-cell>
          <table:table-cell table:style-name="ce15" table:formula="of:=IF([.M83]&gt;0;     IF(AND([.M83]&gt;0; [.M83]&lt;=8); &quot;RB&quot;;         IF(AND([.M83]&gt;=10; [.M83]&lt;=25); &quot;RM&quot;;             IF(AND([.M83]&gt;=40; [.M83]&lt;=64); &quot;RA&quot;;                 IF(AND([.M83]&gt;=80; [.M83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84] &lt; 25; [.I84]; [.I84] * [.L84])" office:value-type="float" office:value="0" calcext:value-type="float">
            <text:p>0</text:p>
          </table:table-cell>
          <table:table-cell table:style-name="ce15" table:formula="of:=IF([.M84]&gt;0;     IF(AND([.M84]&gt;0; [.M84]&lt;=8); &quot;RB&quot;;         IF(AND([.M84]&gt;=10; [.M84]&lt;=25); &quot;RM&quot;;             IF(AND([.M84]&gt;=40; [.M84]&lt;=64); &quot;RA&quot;;                 IF(AND([.M84]&gt;=80; [.M84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85] &lt; 25; [.I85]; [.I85] * [.L85])" office:value-type="float" office:value="0" calcext:value-type="float">
            <text:p>0</text:p>
          </table:table-cell>
          <table:table-cell table:style-name="ce15" table:formula="of:=IF([.M85]&gt;0;     IF(AND([.M85]&gt;0; [.M85]&lt;=8); &quot;RB&quot;;         IF(AND([.M85]&gt;=10; [.M85]&lt;=25); &quot;RM&quot;;             IF(AND([.M85]&gt;=40; [.M85]&lt;=64); &quot;RA&quot;;                 IF(AND([.M85]&gt;=80; [.M85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86] &lt; 25; [.I86]; [.I86] * [.L86])" office:value-type="float" office:value="0" calcext:value-type="float">
            <text:p>0</text:p>
          </table:table-cell>
          <table:table-cell table:style-name="ce15" table:formula="of:=IF([.M86]&gt;0;     IF(AND([.M86]&gt;0; [.M86]&lt;=8); &quot;RB&quot;;         IF(AND([.M86]&gt;=10; [.M86]&lt;=25); &quot;RM&quot;;             IF(AND([.M86]&gt;=40; [.M86]&lt;=64); &quot;RA&quot;;                 IF(AND([.M86]&gt;=80; [.M86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87] &lt; 25; [.I87]; [.I87] * [.L87])" office:value-type="float" office:value="0" calcext:value-type="float">
            <text:p>0</text:p>
          </table:table-cell>
          <table:table-cell table:style-name="ce15" table:formula="of:=IF([.M87]&gt;0;     IF(AND([.M87]&gt;0; [.M87]&lt;=8); &quot;RB&quot;;         IF(AND([.M87]&gt;=10; [.M87]&lt;=25); &quot;RM&quot;;             IF(AND([.M87]&gt;=40; [.M87]&lt;=64); &quot;RA&quot;;                 IF(AND([.M87]&gt;=80; [.M87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88] &lt; 25; [.I88]; [.I88] * [.L88])" office:value-type="float" office:value="0" calcext:value-type="float">
            <text:p>0</text:p>
          </table:table-cell>
          <table:table-cell table:style-name="ce15" table:formula="of:=IF([.M88]&gt;0;     IF(AND([.M88]&gt;0; [.M88]&lt;=8); &quot;RB&quot;;         IF(AND([.M88]&gt;=10; [.M88]&lt;=25); &quot;RM&quot;;             IF(AND([.M88]&gt;=40; [.M88]&lt;=64); &quot;RA&quot;;                 IF(AND([.M88]&gt;=80; [.M88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89] &lt; 25; [.I89]; [.I89] * [.L89])" office:value-type="float" office:value="0" calcext:value-type="float">
            <text:p>0</text:p>
          </table:table-cell>
          <table:table-cell table:style-name="ce15" table:formula="of:=IF([.M89]&gt;0;     IF(AND([.M89]&gt;0; [.M89]&lt;=8); &quot;RB&quot;;         IF(AND([.M89]&gt;=10; [.M89]&lt;=25); &quot;RM&quot;;             IF(AND([.M89]&gt;=40; [.M89]&lt;=64); &quot;RA&quot;;                 IF(AND([.M89]&gt;=80; [.M89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90] &lt; 25; [.I90]; [.I90] * [.L90])" office:value-type="float" office:value="0" calcext:value-type="float">
            <text:p>0</text:p>
          </table:table-cell>
          <table:table-cell table:style-name="ce15" table:formula="of:=IF([.M90]&gt;0;     IF(AND([.M90]&gt;0; [.M90]&lt;=8); &quot;RB&quot;;         IF(AND([.M90]&gt;=10; [.M90]&lt;=25); &quot;RM&quot;;             IF(AND([.M90]&gt;=40; [.M90]&lt;=64); &quot;RA&quot;;                 IF(AND([.M90]&gt;=80; [.M90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91] &lt; 25; [.I91]; [.I91] * [.L91])" office:value-type="float" office:value="0" calcext:value-type="float">
            <text:p>0</text:p>
          </table:table-cell>
          <table:table-cell table:style-name="ce15" table:formula="of:=IF([.M91]&gt;0;     IF(AND([.M91]&gt;0; [.M91]&lt;=8); &quot;RB&quot;;         IF(AND([.M91]&gt;=10; [.M91]&lt;=25); &quot;RM&quot;;             IF(AND([.M91]&gt;=40; [.M91]&lt;=64); &quot;RA&quot;;                 IF(AND([.M91]&gt;=80; [.M91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92] &lt; 25; [.I92]; [.I92] * [.L92])" office:value-type="float" office:value="0" calcext:value-type="float">
            <text:p>0</text:p>
          </table:table-cell>
          <table:table-cell table:style-name="ce15" table:formula="of:=IF([.M92]&gt;0;     IF(AND([.M92]&gt;0; [.M92]&lt;=8); &quot;RB&quot;;         IF(AND([.M92]&gt;=10; [.M92]&lt;=25); &quot;RM&quot;;             IF(AND([.M92]&gt;=40; [.M92]&lt;=64); &quot;RA&quot;;                 IF(AND([.M92]&gt;=80; [.M92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93] &lt; 25; [.I93]; [.I93] * [.L93])" office:value-type="float" office:value="0" calcext:value-type="float">
            <text:p>0</text:p>
          </table:table-cell>
          <table:table-cell table:style-name="ce15" table:formula="of:=IF([.M93]&gt;0;     IF(AND([.M93]&gt;0; [.M93]&lt;=8); &quot;RB&quot;;         IF(AND([.M93]&gt;=10; [.M93]&lt;=25); &quot;RM&quot;;             IF(AND([.M93]&gt;=40; [.M93]&lt;=64); &quot;RA&quot;;                 IF(AND([.M93]&gt;=80; [.M93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94] &lt; 25; [.I94]; [.I94] * [.L94])" office:value-type="float" office:value="0" calcext:value-type="float">
            <text:p>0</text:p>
          </table:table-cell>
          <table:table-cell table:style-name="ce15" table:formula="of:=IF([.M94]&gt;0;     IF(AND([.M94]&gt;0; [.M94]&lt;=8); &quot;RB&quot;;         IF(AND([.M94]&gt;=10; [.M94]&lt;=25); &quot;RM&quot;;             IF(AND([.M94]&gt;=40; [.M94]&lt;=64); &quot;RA&quot;;                 IF(AND([.M94]&gt;=80; [.M94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95] &lt; 25; [.I95]; [.I95] * [.L95])" office:value-type="float" office:value="0" calcext:value-type="float">
            <text:p>0</text:p>
          </table:table-cell>
          <table:table-cell table:style-name="ce15" table:formula="of:=IF([.M95]&gt;0;     IF(AND([.M95]&gt;0; [.M95]&lt;=8); &quot;RB&quot;;         IF(AND([.M95]&gt;=10; [.M95]&lt;=25); &quot;RM&quot;;             IF(AND([.M95]&gt;=40; [.M95]&lt;=64); &quot;RA&quot;;                 IF(AND([.M95]&gt;=80; [.M95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96] &lt; 25; [.I96]; [.I96] * [.L96])" office:value-type="float" office:value="0" calcext:value-type="float">
            <text:p>0</text:p>
          </table:table-cell>
          <table:table-cell table:style-name="ce15" table:formula="of:=IF([.M96]&gt;0;     IF(AND([.M96]&gt;0; [.M96]&lt;=8); &quot;RB&quot;;         IF(AND([.M96]&gt;=10; [.M96]&lt;=25); &quot;RM&quot;;             IF(AND([.M96]&gt;=40; [.M96]&lt;=64); &quot;RA&quot;;                 IF(AND([.M96]&gt;=80; [.M96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97] &lt; 25; [.I97]; [.I97] * [.L97])" office:value-type="float" office:value="0" calcext:value-type="float">
            <text:p>0</text:p>
          </table:table-cell>
          <table:table-cell table:style-name="ce15" table:formula="of:=IF([.M97]&gt;0;     IF(AND([.M97]&gt;0; [.M97]&lt;=8); &quot;RB&quot;;         IF(AND([.M97]&gt;=10; [.M97]&lt;=25); &quot;RM&quot;;             IF(AND([.M97]&gt;=40; [.M97]&lt;=64); &quot;RA&quot;;                 IF(AND([.M97]&gt;=80; [.M97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98] &lt; 25; [.I98]; [.I98] * [.L98])" office:value-type="float" office:value="0" calcext:value-type="float">
            <text:p>0</text:p>
          </table:table-cell>
          <table:table-cell table:style-name="ce15" table:formula="of:=IF([.M98]&gt;0;     IF(AND([.M98]&gt;0; [.M98]&lt;=8); &quot;RB&quot;;         IF(AND([.M98]&gt;=10; [.M98]&lt;=25); &quot;RM&quot;;             IF(AND([.M98]&gt;=40; [.M98]&lt;=64); &quot;RA&quot;;                 IF(AND([.M98]&gt;=80; [.M98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99] &lt; 25; [.I99]; [.I99] * [.L99])" office:value-type="float" office:value="0" calcext:value-type="float">
            <text:p>0</text:p>
          </table:table-cell>
          <table:table-cell table:style-name="ce15" table:formula="of:=IF([.M99]&gt;0;     IF(AND([.M99]&gt;0; [.M99]&lt;=8); &quot;RB&quot;;         IF(AND([.M99]&gt;=10; [.M99]&lt;=25); &quot;RM&quot;;             IF(AND([.M99]&gt;=40; [.M99]&lt;=64); &quot;RA&quot;;                 IF(AND([.M99]&gt;=80; [.M99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00] &lt; 25; [.I100]; [.I100] * [.L100])" office:value-type="float" office:value="0" calcext:value-type="float">
            <text:p>0</text:p>
          </table:table-cell>
          <table:table-cell table:style-name="ce15" table:formula="of:=IF([.M100]&gt;0;     IF(AND([.M100]&gt;0; [.M100]&lt;=8); &quot;RB&quot;;         IF(AND([.M100]&gt;=10; [.M100]&lt;=25); &quot;RM&quot;;             IF(AND([.M100]&gt;=40; [.M100]&lt;=64); &quot;RA&quot;;                 IF(AND([.M100]&gt;=80; [.M100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01] &lt; 25; [.I101]; [.I101] * [.L101])" office:value-type="float" office:value="0" calcext:value-type="float">
            <text:p>0</text:p>
          </table:table-cell>
          <table:table-cell table:style-name="ce15" table:formula="of:=IF([.M101]&gt;0;     IF(AND([.M101]&gt;0; [.M101]&lt;=8); &quot;RB&quot;;         IF(AND([.M101]&gt;=10; [.M101]&lt;=25); &quot;RM&quot;;             IF(AND([.M101]&gt;=40; [.M101]&lt;=64); &quot;RA&quot;;                 IF(AND([.M101]&gt;=80; [.M101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02] &lt; 25; [.I102]; [.I102] * [.L102])" office:value-type="float" office:value="0" calcext:value-type="float">
            <text:p>0</text:p>
          </table:table-cell>
          <table:table-cell table:style-name="ce15" table:formula="of:=IF([.M102]&gt;0;     IF(AND([.M102]&gt;0; [.M102]&lt;=8); &quot;RB&quot;;         IF(AND([.M102]&gt;=10; [.M102]&lt;=25); &quot;RM&quot;;             IF(AND([.M102]&gt;=40; [.M102]&lt;=64); &quot;RA&quot;;                 IF(AND([.M102]&gt;=80; [.M102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03] &lt; 25; [.I103]; [.I103] * [.L103])" office:value-type="float" office:value="0" calcext:value-type="float">
            <text:p>0</text:p>
          </table:table-cell>
          <table:table-cell table:style-name="ce15" table:formula="of:=IF([.M103]&gt;0;     IF(AND([.M103]&gt;0; [.M103]&lt;=8); &quot;RB&quot;;         IF(AND([.M103]&gt;=10; [.M103]&lt;=25); &quot;RM&quot;;             IF(AND([.M103]&gt;=40; [.M103]&lt;=64); &quot;RA&quot;;                 IF(AND([.M103]&gt;=80; [.M103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04] &lt; 25; [.I104]; [.I104] * [.L104])" office:value-type="float" office:value="0" calcext:value-type="float">
            <text:p>0</text:p>
          </table:table-cell>
          <table:table-cell table:style-name="ce15" table:formula="of:=IF([.M104]&gt;0;     IF(AND([.M104]&gt;0; [.M104]&lt;=8); &quot;RB&quot;;         IF(AND([.M104]&gt;=10; [.M104]&lt;=25); &quot;RM&quot;;             IF(AND([.M104]&gt;=40; [.M104]&lt;=64); &quot;RA&quot;;                 IF(AND([.M104]&gt;=80; [.M104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05] &lt; 25; [.I105]; [.I105] * [.L105])" office:value-type="float" office:value="0" calcext:value-type="float">
            <text:p>0</text:p>
          </table:table-cell>
          <table:table-cell table:style-name="ce15" table:formula="of:=IF([.M105]&gt;0;     IF(AND([.M105]&gt;0; [.M105]&lt;=8); &quot;RB&quot;;         IF(AND([.M105]&gt;=10; [.M105]&lt;=25); &quot;RM&quot;;             IF(AND([.M105]&gt;=40; [.M105]&lt;=64); &quot;RA&quot;;                 IF(AND([.M105]&gt;=80; [.M105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06] &lt; 25; [.I106]; [.I106] * [.L106])" office:value-type="float" office:value="0" calcext:value-type="float">
            <text:p>0</text:p>
          </table:table-cell>
          <table:table-cell table:style-name="ce15" table:formula="of:=IF([.M106]&gt;0;     IF(AND([.M106]&gt;0; [.M106]&lt;=8); &quot;RB&quot;;         IF(AND([.M106]&gt;=10; [.M106]&lt;=25); &quot;RM&quot;;             IF(AND([.M106]&gt;=40; [.M106]&lt;=64); &quot;RA&quot;;                 IF(AND([.M106]&gt;=80; [.M106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07] &lt; 25; [.I107]; [.I107] * [.L107])" office:value-type="float" office:value="0" calcext:value-type="float">
            <text:p>0</text:p>
          </table:table-cell>
          <table:table-cell table:style-name="ce15" table:formula="of:=IF([.M107]&gt;0;     IF(AND([.M107]&gt;0; [.M107]&lt;=8); &quot;RB&quot;;         IF(AND([.M107]&gt;=10; [.M107]&lt;=25); &quot;RM&quot;;             IF(AND([.M107]&gt;=40; [.M107]&lt;=64); &quot;RA&quot;;                 IF(AND([.M107]&gt;=80; [.M107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08] &lt; 25; [.I108]; [.I108] * [.L108])" office:value-type="float" office:value="0" calcext:value-type="float">
            <text:p>0</text:p>
          </table:table-cell>
          <table:table-cell table:style-name="ce15" table:formula="of:=IF([.M108]&gt;0;     IF(AND([.M108]&gt;0; [.M108]&lt;=8); &quot;RB&quot;;         IF(AND([.M108]&gt;=10; [.M108]&lt;=25); &quot;RM&quot;;             IF(AND([.M108]&gt;=40; [.M108]&lt;=64); &quot;RA&quot;;                 IF(AND([.M108]&gt;=80; [.M108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09] &lt; 25; [.I109]; [.I109] * [.L109])" office:value-type="float" office:value="0" calcext:value-type="float">
            <text:p>0</text:p>
          </table:table-cell>
          <table:table-cell table:style-name="ce15" table:formula="of:=IF([.M109]&gt;0;     IF(AND([.M109]&gt;0; [.M109]&lt;=8); &quot;RB&quot;;         IF(AND([.M109]&gt;=10; [.M109]&lt;=25); &quot;RM&quot;;             IF(AND([.M109]&gt;=40; [.M109]&lt;=64); &quot;RA&quot;;                 IF(AND([.M109]&gt;=80; [.M109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10] &lt; 25; [.I110]; [.I110] * [.L110])" office:value-type="float" office:value="0" calcext:value-type="float">
            <text:p>0</text:p>
          </table:table-cell>
          <table:table-cell table:style-name="ce15" table:formula="of:=IF([.M110]&gt;0;     IF(AND([.M110]&gt;0; [.M110]&lt;=8); &quot;RB&quot;;         IF(AND([.M110]&gt;=10; [.M110]&lt;=25); &quot;RM&quot;;             IF(AND([.M110]&gt;=40; [.M110]&lt;=64); &quot;RA&quot;;                 IF(AND([.M110]&gt;=80; [.M110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11] &lt; 25; [.I111]; [.I111] * [.L111])" office:value-type="float" office:value="0" calcext:value-type="float">
            <text:p>0</text:p>
          </table:table-cell>
          <table:table-cell table:style-name="ce15" table:formula="of:=IF([.M111]&gt;0;     IF(AND([.M111]&gt;0; [.M111]&lt;=8); &quot;RB&quot;;         IF(AND([.M111]&gt;=10; [.M111]&lt;=25); &quot;RM&quot;;             IF(AND([.M111]&gt;=40; [.M111]&lt;=64); &quot;RA&quot;;                 IF(AND([.M111]&gt;=80; [.M111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12] &lt; 25; [.I112]; [.I112] * [.L112])" office:value-type="float" office:value="0" calcext:value-type="float">
            <text:p>0</text:p>
          </table:table-cell>
          <table:table-cell table:style-name="ce15" table:formula="of:=IF([.M112]&gt;0;     IF(AND([.M112]&gt;0; [.M112]&lt;=8); &quot;RB&quot;;         IF(AND([.M112]&gt;=10; [.M112]&lt;=25); &quot;RM&quot;;             IF(AND([.M112]&gt;=40; [.M112]&lt;=64); &quot;RA&quot;;                 IF(AND([.M112]&gt;=80; [.M112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13] &lt; 25; [.I113]; [.I113] * [.L113])" office:value-type="float" office:value="0" calcext:value-type="float">
            <text:p>0</text:p>
          </table:table-cell>
          <table:table-cell table:style-name="ce15" table:formula="of:=IF([.M113]&gt;0;     IF(AND([.M113]&gt;0; [.M113]&lt;=8); &quot;RB&quot;;         IF(AND([.M113]&gt;=10; [.M113]&lt;=25); &quot;RM&quot;;             IF(AND([.M113]&gt;=40; [.M113]&lt;=64); &quot;RA&quot;;                 IF(AND([.M113]&gt;=80; [.M113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14] &lt; 25; [.I114]; [.I114] * [.L114])" office:value-type="float" office:value="0" calcext:value-type="float">
            <text:p>0</text:p>
          </table:table-cell>
          <table:table-cell table:style-name="ce15" table:formula="of:=IF([.M114]&gt;0;     IF(AND([.M114]&gt;0; [.M114]&lt;=8); &quot;RB&quot;;         IF(AND([.M114]&gt;=10; [.M114]&lt;=25); &quot;RM&quot;;             IF(AND([.M114]&gt;=40; [.M114]&lt;=64); &quot;RA&quot;;                 IF(AND([.M114]&gt;=80; [.M114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15] &lt; 25; [.I115]; [.I115] * [.L115])" office:value-type="float" office:value="0" calcext:value-type="float">
            <text:p>0</text:p>
          </table:table-cell>
          <table:table-cell table:style-name="ce15" table:formula="of:=IF([.M115]&gt;0;     IF(AND([.M115]&gt;0; [.M115]&lt;=8); &quot;RB&quot;;         IF(AND([.M115]&gt;=10; [.M115]&lt;=25); &quot;RM&quot;;             IF(AND([.M115]&gt;=40; [.M115]&lt;=64); &quot;RA&quot;;                 IF(AND([.M115]&gt;=80; [.M115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16] &lt; 25; [.I116]; [.I116] * [.L116])" office:value-type="float" office:value="0" calcext:value-type="float">
            <text:p>0</text:p>
          </table:table-cell>
          <table:table-cell table:style-name="ce15" table:formula="of:=IF([.M116]&gt;0;     IF(AND([.M116]&gt;0; [.M116]&lt;=8); &quot;RB&quot;;         IF(AND([.M116]&gt;=10; [.M116]&lt;=25); &quot;RM&quot;;             IF(AND([.M116]&gt;=40; [.M116]&lt;=64); &quot;RA&quot;;                 IF(AND([.M116]&gt;=80; [.M116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17] &lt; 25; [.I117]; [.I117] * [.L117])" office:value-type="float" office:value="0" calcext:value-type="float">
            <text:p>0</text:p>
          </table:table-cell>
          <table:table-cell table:style-name="ce15" table:formula="of:=IF([.M117]&gt;0;     IF(AND([.M117]&gt;0; [.M117]&lt;=8); &quot;RB&quot;;         IF(AND([.M117]&gt;=10; [.M117]&lt;=25); &quot;RM&quot;;             IF(AND([.M117]&gt;=40; [.M117]&lt;=64); &quot;RA&quot;;                 IF(AND([.M117]&gt;=80; [.M117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18] &lt; 25; [.I118]; [.I118] * [.L118])" office:value-type="float" office:value="0" calcext:value-type="float">
            <text:p>0</text:p>
          </table:table-cell>
          <table:table-cell table:style-name="ce15" table:formula="of:=IF([.M118]&gt;0;     IF(AND([.M118]&gt;0; [.M118]&lt;=8); &quot;RB&quot;;         IF(AND([.M118]&gt;=10; [.M118]&lt;=25); &quot;RM&quot;;             IF(AND([.M118]&gt;=40; [.M118]&lt;=64); &quot;RA&quot;;                 IF(AND([.M118]&gt;=80; [.M118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19] &lt; 25; [.I119]; [.I119] * [.L119])" office:value-type="float" office:value="0" calcext:value-type="float">
            <text:p>0</text:p>
          </table:table-cell>
          <table:table-cell table:style-name="ce15" table:formula="of:=IF([.M119]&gt;0;     IF(AND([.M119]&gt;0; [.M119]&lt;=8); &quot;RB&quot;;         IF(AND([.M119]&gt;=10; [.M119]&lt;=25); &quot;RM&quot;;             IF(AND([.M119]&gt;=40; [.M119]&lt;=64); &quot;RA&quot;;                 IF(AND([.M119]&gt;=80; [.M119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20] &lt; 25; [.I120]; [.I120] * [.L120])" office:value-type="float" office:value="0" calcext:value-type="float">
            <text:p>0</text:p>
          </table:table-cell>
          <table:table-cell table:style-name="ce15" table:formula="of:=IF([.M120]&gt;0;     IF(AND([.M120]&gt;0; [.M120]&lt;=8); &quot;RB&quot;;         IF(AND([.M120]&gt;=10; [.M120]&lt;=25); &quot;RM&quot;;             IF(AND([.M120]&gt;=40; [.M120]&lt;=64); &quot;RA&quot;;                 IF(AND([.M120]&gt;=80; [.M120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21] &lt; 25; [.I121]; [.I121] * [.L121])" office:value-type="float" office:value="0" calcext:value-type="float">
            <text:p>0</text:p>
          </table:table-cell>
          <table:table-cell table:style-name="ce15" table:formula="of:=IF([.M121]&gt;0;     IF(AND([.M121]&gt;0; [.M121]&lt;=8); &quot;RB&quot;;         IF(AND([.M121]&gt;=10; [.M121]&lt;=25); &quot;RM&quot;;             IF(AND([.M121]&gt;=40; [.M121]&lt;=64); &quot;RA&quot;;                 IF(AND([.M121]&gt;=80; [.M121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22] &lt; 25; [.I122]; [.I122] * [.L122])" office:value-type="float" office:value="0" calcext:value-type="float">
            <text:p>0</text:p>
          </table:table-cell>
          <table:table-cell table:style-name="ce15" table:formula="of:=IF([.M122]&gt;0;     IF(AND([.M122]&gt;0; [.M122]&lt;=8); &quot;RB&quot;;         IF(AND([.M122]&gt;=10; [.M122]&lt;=25); &quot;RM&quot;;             IF(AND([.M122]&gt;=40; [.M122]&lt;=64); &quot;RA&quot;;                 IF(AND([.M122]&gt;=80; [.M122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23] &lt; 25; [.I123]; [.I123] * [.L123])" office:value-type="float" office:value="0" calcext:value-type="float">
            <text:p>0</text:p>
          </table:table-cell>
          <table:table-cell table:style-name="ce15" table:formula="of:=IF([.M123]&gt;0;     IF(AND([.M123]&gt;0; [.M123]&lt;=8); &quot;RB&quot;;         IF(AND([.M123]&gt;=10; [.M123]&lt;=25); &quot;RM&quot;;             IF(AND([.M123]&gt;=40; [.M123]&lt;=64); &quot;RA&quot;;                 IF(AND([.M123]&gt;=80; [.M123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24] &lt; 25; [.I124]; [.I124] * [.L124])" office:value-type="float" office:value="0" calcext:value-type="float">
            <text:p>0</text:p>
          </table:table-cell>
          <table:table-cell table:style-name="ce15" table:formula="of:=IF([.M124]&gt;0;     IF(AND([.M124]&gt;0; [.M124]&lt;=8); &quot;RB&quot;;         IF(AND([.M124]&gt;=10; [.M124]&lt;=25); &quot;RM&quot;;             IF(AND([.M124]&gt;=40; [.M124]&lt;=64); &quot;RA&quot;;                 IF(AND([.M124]&gt;=80; [.M124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25] &lt; 25; [.I125]; [.I125] * [.L125])" office:value-type="float" office:value="0" calcext:value-type="float">
            <text:p>0</text:p>
          </table:table-cell>
          <table:table-cell table:style-name="ce15" table:formula="of:=IF([.M125]&gt;0;     IF(AND([.M125]&gt;0; [.M125]&lt;=8); &quot;RB&quot;;         IF(AND([.M125]&gt;=10; [.M125]&lt;=25); &quot;RM&quot;;             IF(AND([.M125]&gt;=40; [.M125]&lt;=64); &quot;RA&quot;;                 IF(AND([.M125]&gt;=80; [.M125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26] &lt; 25; [.I126]; [.I126] * [.L126])" office:value-type="float" office:value="0" calcext:value-type="float">
            <text:p>0</text:p>
          </table:table-cell>
          <table:table-cell table:style-name="ce15" table:formula="of:=IF([.M126]&gt;0;     IF(AND([.M126]&gt;0; [.M126]&lt;=8); &quot;RB&quot;;         IF(AND([.M126]&gt;=10; [.M126]&lt;=25); &quot;RM&quot;;             IF(AND([.M126]&gt;=40; [.M126]&lt;=64); &quot;RA&quot;;                 IF(AND([.M126]&gt;=80; [.M126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27] &lt; 25; [.I127]; [.I127] * [.L127])" office:value-type="float" office:value="0" calcext:value-type="float">
            <text:p>0</text:p>
          </table:table-cell>
          <table:table-cell table:style-name="ce15" table:formula="of:=IF([.M127]&gt;0;     IF(AND([.M127]&gt;0; [.M127]&lt;=8); &quot;RB&quot;;         IF(AND([.M127]&gt;=10; [.M127]&lt;=25); &quot;RM&quot;;             IF(AND([.M127]&gt;=40; [.M127]&lt;=64); &quot;RA&quot;;                 IF(AND([.M127]&gt;=80; [.M127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28] &lt; 25; [.I128]; [.I128] * [.L128])" office:value-type="float" office:value="0" calcext:value-type="float">
            <text:p>0</text:p>
          </table:table-cell>
          <table:table-cell table:style-name="ce15" table:formula="of:=IF([.M128]&gt;0;     IF(AND([.M128]&gt;0; [.M128]&lt;=8); &quot;RB&quot;;         IF(AND([.M128]&gt;=10; [.M128]&lt;=25); &quot;RM&quot;;             IF(AND([.M128]&gt;=40; [.M128]&lt;=64); &quot;RA&quot;;                 IF(AND([.M128]&gt;=80; [.M128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29] &lt; 25; [.I129]; [.I129] * [.L129])" office:value-type="float" office:value="0" calcext:value-type="float">
            <text:p>0</text:p>
          </table:table-cell>
          <table:table-cell table:style-name="ce15" table:formula="of:=IF([.M129]&gt;0;     IF(AND([.M129]&gt;0; [.M129]&lt;=8); &quot;RB&quot;;         IF(AND([.M129]&gt;=10; [.M129]&lt;=25); &quot;RM&quot;;             IF(AND([.M129]&gt;=40; [.M129]&lt;=64); &quot;RA&quot;;                 IF(AND([.M129]&gt;=80; [.M129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30] &lt; 25; [.I130]; [.I130] * [.L130])" office:value-type="float" office:value="0" calcext:value-type="float">
            <text:p>0</text:p>
          </table:table-cell>
          <table:table-cell table:style-name="ce15" table:formula="of:=IF([.M130]&gt;0;     IF(AND([.M130]&gt;0; [.M130]&lt;=8); &quot;RB&quot;;         IF(AND([.M130]&gt;=10; [.M130]&lt;=25); &quot;RM&quot;;             IF(AND([.M130]&gt;=40; [.M130]&lt;=64); &quot;RA&quot;;                 IF(AND([.M130]&gt;=80; [.M130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31] &lt; 25; [.I131]; [.I131] * [.L131])" office:value-type="float" office:value="0" calcext:value-type="float">
            <text:p>0</text:p>
          </table:table-cell>
          <table:table-cell table:style-name="ce15" table:formula="of:=IF([.M131]&gt;0;     IF(AND([.M131]&gt;0; [.M131]&lt;=8); &quot;RB&quot;;         IF(AND([.M131]&gt;=10; [.M131]&lt;=25); &quot;RM&quot;;             IF(AND([.M131]&gt;=40; [.M131]&lt;=64); &quot;RA&quot;;                 IF(AND([.M131]&gt;=80; [.M131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32] &lt; 25; [.I132]; [.I132] * [.L132])" office:value-type="float" office:value="0" calcext:value-type="float">
            <text:p>0</text:p>
          </table:table-cell>
          <table:table-cell table:style-name="ce15" table:formula="of:=IF([.M132]&gt;0;     IF(AND([.M132]&gt;0; [.M132]&lt;=8); &quot;RB&quot;;         IF(AND([.M132]&gt;=10; [.M132]&lt;=25); &quot;RM&quot;;             IF(AND([.M132]&gt;=40; [.M132]&lt;=64); &quot;RA&quot;;                 IF(AND([.M132]&gt;=80; [.M132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33] &lt; 25; [.I133]; [.I133] * [.L133])" office:value-type="float" office:value="0" calcext:value-type="float">
            <text:p>0</text:p>
          </table:table-cell>
          <table:table-cell table:style-name="ce15" table:formula="of:=IF([.M133]&gt;0;     IF(AND([.M133]&gt;0; [.M133]&lt;=8); &quot;RB&quot;;         IF(AND([.M133]&gt;=10; [.M133]&lt;=25); &quot;RM&quot;;             IF(AND([.M133]&gt;=40; [.M133]&lt;=64); &quot;RA&quot;;                 IF(AND([.M133]&gt;=80; [.M133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34] &lt; 25; [.I134]; [.I134] * [.L134])" office:value-type="float" office:value="0" calcext:value-type="float">
            <text:p>0</text:p>
          </table:table-cell>
          <table:table-cell table:style-name="ce15" table:formula="of:=IF([.M134]&gt;0;     IF(AND([.M134]&gt;0; [.M134]&lt;=8); &quot;RB&quot;;         IF(AND([.M134]&gt;=10; [.M134]&lt;=25); &quot;RM&quot;;             IF(AND([.M134]&gt;=40; [.M134]&lt;=64); &quot;RA&quot;;                 IF(AND([.M134]&gt;=80; [.M134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35] &lt; 25; [.I135]; [.I135] * [.L135])" office:value-type="float" office:value="0" calcext:value-type="float">
            <text:p>0</text:p>
          </table:table-cell>
          <table:table-cell table:style-name="ce15" table:formula="of:=IF([.M135]&gt;0;     IF(AND([.M135]&gt;0; [.M135]&lt;=8); &quot;RB&quot;;         IF(AND([.M135]&gt;=10; [.M135]&lt;=25); &quot;RM&quot;;             IF(AND([.M135]&gt;=40; [.M135]&lt;=64); &quot;RA&quot;;                 IF(AND([.M135]&gt;=80; [.M135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36] &lt; 25; [.I136]; [.I136] * [.L136])" office:value-type="float" office:value="0" calcext:value-type="float">
            <text:p>0</text:p>
          </table:table-cell>
          <table:table-cell table:style-name="ce15" table:formula="of:=IF([.M136]&gt;0;     IF(AND([.M136]&gt;0; [.M136]&lt;=8); &quot;RB&quot;;         IF(AND([.M136]&gt;=10; [.M136]&lt;=25); &quot;RM&quot;;             IF(AND([.M136]&gt;=40; [.M136]&lt;=64); &quot;RA&quot;;                 IF(AND([.M136]&gt;=80; [.M136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37] &lt; 25; [.I137]; [.I137] * [.L137])" office:value-type="float" office:value="0" calcext:value-type="float">
            <text:p>0</text:p>
          </table:table-cell>
          <table:table-cell table:style-name="ce15" table:formula="of:=IF([.M137]&gt;0;     IF(AND([.M137]&gt;0; [.M137]&lt;=8); &quot;RB&quot;;         IF(AND([.M137]&gt;=10; [.M137]&lt;=25); &quot;RM&quot;;             IF(AND([.M137]&gt;=40; [.M137]&lt;=64); &quot;RA&quot;;                 IF(AND([.M137]&gt;=80; [.M137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38] &lt; 25; [.I138]; [.I138] * [.L138])" office:value-type="float" office:value="0" calcext:value-type="float">
            <text:p>0</text:p>
          </table:table-cell>
          <table:table-cell table:style-name="ce15" table:formula="of:=IF([.M138]&gt;0;     IF(AND([.M138]&gt;0; [.M138]&lt;=8); &quot;RB&quot;;         IF(AND([.M138]&gt;=10; [.M138]&lt;=25); &quot;RM&quot;;             IF(AND([.M138]&gt;=40; [.M138]&lt;=64); &quot;RA&quot;;                 IF(AND([.M138]&gt;=80; [.M138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39] &lt; 25; [.I139]; [.I139] * [.L139])" office:value-type="float" office:value="0" calcext:value-type="float">
            <text:p>0</text:p>
          </table:table-cell>
          <table:table-cell table:style-name="ce15" table:formula="of:=IF([.M139]&gt;0;     IF(AND([.M139]&gt;0; [.M139]&lt;=8); &quot;RB&quot;;         IF(AND([.M139]&gt;=10; [.M139]&lt;=25); &quot;RM&quot;;             IF(AND([.M139]&gt;=40; [.M139]&lt;=64); &quot;RA&quot;;                 IF(AND([.M139]&gt;=80; [.M139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40] &lt; 25; [.I140]; [.I140] * [.L140])" office:value-type="float" office:value="0" calcext:value-type="float">
            <text:p>0</text:p>
          </table:table-cell>
          <table:table-cell table:style-name="ce15" table:formula="of:=IF([.M140]&gt;0;     IF(AND([.M140]&gt;0; [.M140]&lt;=8); &quot;RB&quot;;         IF(AND([.M140]&gt;=10; [.M140]&lt;=25); &quot;RM&quot;;             IF(AND([.M140]&gt;=40; [.M140]&lt;=64); &quot;RA&quot;;                 IF(AND([.M140]&gt;=80; [.M140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41] &lt; 25; [.I141]; [.I141] * [.L141])" office:value-type="float" office:value="0" calcext:value-type="float">
            <text:p>0</text:p>
          </table:table-cell>
          <table:table-cell table:style-name="ce15" table:formula="of:=IF([.M141]&gt;0;     IF(AND([.M141]&gt;0; [.M141]&lt;=8); &quot;RB&quot;;         IF(AND([.M141]&gt;=10; [.M141]&lt;=25); &quot;RM&quot;;             IF(AND([.M141]&gt;=40; [.M141]&lt;=64); &quot;RA&quot;;                 IF(AND([.M141]&gt;=80; [.M141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42] &lt; 25; [.I142]; [.I142] * [.L142])" office:value-type="float" office:value="0" calcext:value-type="float">
            <text:p>0</text:p>
          </table:table-cell>
          <table:table-cell table:style-name="ce15" table:formula="of:=IF([.M142]&gt;0;     IF(AND([.M142]&gt;0; [.M142]&lt;=8); &quot;RB&quot;;         IF(AND([.M142]&gt;=10; [.M142]&lt;=25); &quot;RM&quot;;             IF(AND([.M142]&gt;=40; [.M142]&lt;=64); &quot;RA&quot;;                 IF(AND([.M142]&gt;=80; [.M142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43] &lt; 25; [.I143]; [.I143] * [.L143])" office:value-type="float" office:value="0" calcext:value-type="float">
            <text:p>0</text:p>
          </table:table-cell>
          <table:table-cell table:style-name="ce15" table:formula="of:=IF([.M143]&gt;0;     IF(AND([.M143]&gt;0; [.M143]&lt;=8); &quot;RB&quot;;         IF(AND([.M143]&gt;=10; [.M143]&lt;=25); &quot;RM&quot;;             IF(AND([.M143]&gt;=40; [.M143]&lt;=64); &quot;RA&quot;;                 IF(AND([.M143]&gt;=80; [.M143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44] &lt; 25; [.I144]; [.I144] * [.L144])" office:value-type="float" office:value="0" calcext:value-type="float">
            <text:p>0</text:p>
          </table:table-cell>
          <table:table-cell table:style-name="ce15" table:formula="of:=IF([.M144]&gt;0;     IF(AND([.M144]&gt;0; [.M144]&lt;=8); &quot;RB&quot;;         IF(AND([.M144]&gt;=10; [.M144]&lt;=25); &quot;RM&quot;;             IF(AND([.M144]&gt;=40; [.M144]&lt;=64); &quot;RA&quot;;                 IF(AND([.M144]&gt;=80; [.M144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45] &lt; 25; [.I145]; [.I145] * [.L145])" office:value-type="float" office:value="0" calcext:value-type="float">
            <text:p>0</text:p>
          </table:table-cell>
          <table:table-cell table:style-name="ce15" table:formula="of:=IF([.M145]&gt;0;     IF(AND([.M145]&gt;0; [.M145]&lt;=8); &quot;RB&quot;;         IF(AND([.M145]&gt;=10; [.M145]&lt;=25); &quot;RM&quot;;             IF(AND([.M145]&gt;=40; [.M145]&lt;=64); &quot;RA&quot;;                 IF(AND([.M145]&gt;=80; [.M145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46] &lt; 25; [.I146]; [.I146] * [.L146])" office:value-type="float" office:value="0" calcext:value-type="float">
            <text:p>0</text:p>
          </table:table-cell>
          <table:table-cell table:style-name="ce15" table:formula="of:=IF([.M146]&gt;0;     IF(AND([.M146]&gt;0; [.M146]&lt;=8); &quot;RB&quot;;         IF(AND([.M146]&gt;=10; [.M146]&lt;=25); &quot;RM&quot;;             IF(AND([.M146]&gt;=40; [.M146]&lt;=64); &quot;RA&quot;;                 IF(AND([.M146]&gt;=80; [.M146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47] &lt; 25; [.I147]; [.I147] * [.L147])" office:value-type="float" office:value="0" calcext:value-type="float">
            <text:p>0</text:p>
          </table:table-cell>
          <table:table-cell table:style-name="ce15" table:formula="of:=IF([.M147]&gt;0;     IF(AND([.M147]&gt;0; [.M147]&lt;=8); &quot;RB&quot;;         IF(AND([.M147]&gt;=10; [.M147]&lt;=25); &quot;RM&quot;;             IF(AND([.M147]&gt;=40; [.M147]&lt;=64); &quot;RA&quot;;                 IF(AND([.M147]&gt;=80; [.M147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48] &lt; 25; [.I148]; [.I148] * [.L148])" office:value-type="float" office:value="0" calcext:value-type="float">
            <text:p>0</text:p>
          </table:table-cell>
          <table:table-cell table:style-name="ce15" table:formula="of:=IF([.M148]&gt;0;     IF(AND([.M148]&gt;0; [.M148]&lt;=8); &quot;RB&quot;;         IF(AND([.M148]&gt;=10; [.M148]&lt;=25); &quot;RM&quot;;             IF(AND([.M148]&gt;=40; [.M148]&lt;=64); &quot;RA&quot;;                 IF(AND([.M148]&gt;=80; [.M148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49] &lt; 25; [.I149]; [.I149] * [.L149])" office:value-type="float" office:value="0" calcext:value-type="float">
            <text:p>0</text:p>
          </table:table-cell>
          <table:table-cell table:style-name="ce15" table:formula="of:=IF([.M149]&gt;0;     IF(AND([.M149]&gt;0; [.M149]&lt;=8); &quot;RB&quot;;         IF(AND([.M149]&gt;=10; [.M149]&lt;=25); &quot;RM&quot;;             IF(AND([.M149]&gt;=40; [.M149]&lt;=64); &quot;RA&quot;;                 IF(AND([.M149]&gt;=80; [.M149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50] &lt; 25; [.I150]; [.I150] * [.L150])" office:value-type="float" office:value="0" calcext:value-type="float">
            <text:p>0</text:p>
          </table:table-cell>
          <table:table-cell table:style-name="ce15" table:formula="of:=IF([.M150]&gt;0;     IF(AND([.M150]&gt;0; [.M150]&lt;=8); &quot;RB&quot;;         IF(AND([.M150]&gt;=10; [.M150]&lt;=25); &quot;RM&quot;;             IF(AND([.M150]&gt;=40; [.M150]&lt;=64); &quot;RA&quot;;                 IF(AND([.M150]&gt;=80; [.M150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51] &lt; 25; [.I151]; [.I151] * [.L151])" office:value-type="float" office:value="0" calcext:value-type="float">
            <text:p>0</text:p>
          </table:table-cell>
          <table:table-cell table:style-name="ce15" table:formula="of:=IF([.M151]&gt;0;     IF(AND([.M151]&gt;0; [.M151]&lt;=8); &quot;RB&quot;;         IF(AND([.M151]&gt;=10; [.M151]&lt;=25); &quot;RM&quot;;             IF(AND([.M151]&gt;=40; [.M151]&lt;=64); &quot;RA&quot;;                 IF(AND([.M151]&gt;=80; [.M151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52] &lt; 25; [.I152]; [.I152] * [.L152])" office:value-type="float" office:value="0" calcext:value-type="float">
            <text:p>0</text:p>
          </table:table-cell>
          <table:table-cell table:style-name="ce15" table:formula="of:=IF([.M152]&gt;0;     IF(AND([.M152]&gt;0; [.M152]&lt;=8); &quot;RB&quot;;         IF(AND([.M152]&gt;=10; [.M152]&lt;=25); &quot;RM&quot;;             IF(AND([.M152]&gt;=40; [.M152]&lt;=64); &quot;RA&quot;;                 IF(AND([.M152]&gt;=80; [.M152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53] &lt; 25; [.I153]; [.I153] * [.L153])" office:value-type="float" office:value="0" calcext:value-type="float">
            <text:p>0</text:p>
          </table:table-cell>
          <table:table-cell table:style-name="ce15" table:formula="of:=IF([.M153]&gt;0;     IF(AND([.M153]&gt;0; [.M153]&lt;=8); &quot;RB&quot;;         IF(AND([.M153]&gt;=10; [.M153]&lt;=25); &quot;RM&quot;;             IF(AND([.M153]&gt;=40; [.M153]&lt;=64); &quot;RA&quot;;                 IF(AND([.M153]&gt;=80; [.M153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54] &lt; 25; [.I154]; [.I154] * [.L154])" office:value-type="float" office:value="0" calcext:value-type="float">
            <text:p>0</text:p>
          </table:table-cell>
          <table:table-cell table:style-name="ce15" table:formula="of:=IF([.M154]&gt;0;     IF(AND([.M154]&gt;0; [.M154]&lt;=8); &quot;RB&quot;;         IF(AND([.M154]&gt;=10; [.M154]&lt;=25); &quot;RM&quot;;             IF(AND([.M154]&gt;=40; [.M154]&lt;=64); &quot;RA&quot;;                 IF(AND([.M154]&gt;=80; [.M154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55] &lt; 25; [.I155]; [.I155] * [.L155])" office:value-type="float" office:value="0" calcext:value-type="float">
            <text:p>0</text:p>
          </table:table-cell>
          <table:table-cell table:style-name="ce15" table:formula="of:=IF([.M155]&gt;0;     IF(AND([.M155]&gt;0; [.M155]&lt;=8); &quot;RB&quot;;         IF(AND([.M155]&gt;=10; [.M155]&lt;=25); &quot;RM&quot;;             IF(AND([.M155]&gt;=40; [.M155]&lt;=64); &quot;RA&quot;;                 IF(AND([.M155]&gt;=80; [.M155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56] &lt; 25; [.I156]; [.I156] * [.L156])" office:value-type="float" office:value="0" calcext:value-type="float">
            <text:p>0</text:p>
          </table:table-cell>
          <table:table-cell table:style-name="ce15" table:formula="of:=IF([.M156]&gt;0;     IF(AND([.M156]&gt;0; [.M156]&lt;=8); &quot;RB&quot;;         IF(AND([.M156]&gt;=10; [.M156]&lt;=25); &quot;RM&quot;;             IF(AND([.M156]&gt;=40; [.M156]&lt;=64); &quot;RA&quot;;                 IF(AND([.M156]&gt;=80; [.M156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57] &lt; 25; [.I157]; [.I157] * [.L157])" office:value-type="float" office:value="0" calcext:value-type="float">
            <text:p>0</text:p>
          </table:table-cell>
          <table:table-cell table:style-name="ce15" table:formula="of:=IF([.M157]&gt;0;     IF(AND([.M157]&gt;0; [.M157]&lt;=8); &quot;RB&quot;;         IF(AND([.M157]&gt;=10; [.M157]&lt;=25); &quot;RM&quot;;             IF(AND([.M157]&gt;=40; [.M157]&lt;=64); &quot;RA&quot;;                 IF(AND([.M157]&gt;=80; [.M157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58] &lt; 25; [.I158]; [.I158] * [.L158])" office:value-type="float" office:value="0" calcext:value-type="float">
            <text:p>0</text:p>
          </table:table-cell>
          <table:table-cell table:style-name="ce15" table:formula="of:=IF([.M158]&gt;0;     IF(AND([.M158]&gt;0; [.M158]&lt;=8); &quot;RB&quot;;         IF(AND([.M158]&gt;=10; [.M158]&lt;=25); &quot;RM&quot;;             IF(AND([.M158]&gt;=40; [.M158]&lt;=64); &quot;RA&quot;;                 IF(AND([.M158]&gt;=80; [.M158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59] &lt; 25; [.I159]; [.I159] * [.L159])" office:value-type="float" office:value="0" calcext:value-type="float">
            <text:p>0</text:p>
          </table:table-cell>
          <table:table-cell table:style-name="ce15" table:formula="of:=IF([.M159]&gt;0;     IF(AND([.M159]&gt;0; [.M159]&lt;=8); &quot;RB&quot;;         IF(AND([.M159]&gt;=10; [.M159]&lt;=25); &quot;RM&quot;;             IF(AND([.M159]&gt;=40; [.M159]&lt;=64); &quot;RA&quot;;                 IF(AND([.M159]&gt;=80; [.M159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60] &lt; 25; [.I160]; [.I160] * [.L160])" office:value-type="float" office:value="0" calcext:value-type="float">
            <text:p>0</text:p>
          </table:table-cell>
          <table:table-cell table:style-name="ce15" table:formula="of:=IF([.M160]&gt;0;     IF(AND([.M160]&gt;0; [.M160]&lt;=8); &quot;RB&quot;;         IF(AND([.M160]&gt;=10; [.M160]&lt;=25); &quot;RM&quot;;             IF(AND([.M160]&gt;=40; [.M160]&lt;=64); &quot;RA&quot;;                 IF(AND([.M160]&gt;=80; [.M160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61] &lt; 25; [.I161]; [.I161] * [.L161])" office:value-type="float" office:value="0" calcext:value-type="float">
            <text:p>0</text:p>
          </table:table-cell>
          <table:table-cell table:style-name="ce15" table:formula="of:=IF([.M161]&gt;0;     IF(AND([.M161]&gt;0; [.M161]&lt;=8); &quot;RB&quot;;         IF(AND([.M161]&gt;=10; [.M161]&lt;=25); &quot;RM&quot;;             IF(AND([.M161]&gt;=40; [.M161]&lt;=64); &quot;RA&quot;;                 IF(AND([.M161]&gt;=80; [.M161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62] &lt; 25; [.I162]; [.I162] * [.L162])" office:value-type="float" office:value="0" calcext:value-type="float">
            <text:p>0</text:p>
          </table:table-cell>
          <table:table-cell table:style-name="ce15" table:formula="of:=IF([.M162]&gt;0;     IF(AND([.M162]&gt;0; [.M162]&lt;=8); &quot;RB&quot;;         IF(AND([.M162]&gt;=10; [.M162]&lt;=25); &quot;RM&quot;;             IF(AND([.M162]&gt;=40; [.M162]&lt;=64); &quot;RA&quot;;                 IF(AND([.M162]&gt;=80; [.M162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63] &lt; 25; [.I163]; [.I163] * [.L163])" office:value-type="float" office:value="0" calcext:value-type="float">
            <text:p>0</text:p>
          </table:table-cell>
          <table:table-cell table:style-name="ce15" table:formula="of:=IF([.M163]&gt;0;     IF(AND([.M163]&gt;0; [.M163]&lt;=8); &quot;RB&quot;;         IF(AND([.M163]&gt;=10; [.M163]&lt;=25); &quot;RM&quot;;             IF(AND([.M163]&gt;=40; [.M163]&lt;=64); &quot;RA&quot;;                 IF(AND([.M163]&gt;=80; [.M163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64] &lt; 25; [.I164]; [.I164] * [.L164])" office:value-type="float" office:value="0" calcext:value-type="float">
            <text:p>0</text:p>
          </table:table-cell>
          <table:table-cell table:style-name="ce15" table:formula="of:=IF([.M164]&gt;0;     IF(AND([.M164]&gt;0; [.M164]&lt;=8); &quot;RB&quot;;         IF(AND([.M164]&gt;=10; [.M164]&lt;=25); &quot;RM&quot;;             IF(AND([.M164]&gt;=40; [.M164]&lt;=64); &quot;RA&quot;;                 IF(AND([.M164]&gt;=80; [.M164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65] &lt; 25; [.I165]; [.I165] * [.L165])" office:value-type="float" office:value="0" calcext:value-type="float">
            <text:p>0</text:p>
          </table:table-cell>
          <table:table-cell table:style-name="ce15" table:formula="of:=IF([.M165]&gt;0;     IF(AND([.M165]&gt;0; [.M165]&lt;=8); &quot;RB&quot;;         IF(AND([.M165]&gt;=10; [.M165]&lt;=25); &quot;RM&quot;;             IF(AND([.M165]&gt;=40; [.M165]&lt;=64); &quot;RA&quot;;                 IF(AND([.M165]&gt;=80; [.M165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66] &lt; 25; [.I166]; [.I166] * [.L166])" office:value-type="float" office:value="0" calcext:value-type="float">
            <text:p>0</text:p>
          </table:table-cell>
          <table:table-cell table:style-name="ce15" table:formula="of:=IF([.M166]&gt;0;     IF(AND([.M166]&gt;0; [.M166]&lt;=8); &quot;RB&quot;;         IF(AND([.M166]&gt;=10; [.M166]&lt;=25); &quot;RM&quot;;             IF(AND([.M166]&gt;=40; [.M166]&lt;=64); &quot;RA&quot;;                 IF(AND([.M166]&gt;=80; [.M166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67] &lt; 25; [.I167]; [.I167] * [.L167])" office:value-type="float" office:value="0" calcext:value-type="float">
            <text:p>0</text:p>
          </table:table-cell>
          <table:table-cell table:style-name="ce15" table:formula="of:=IF([.M167]&gt;0;     IF(AND([.M167]&gt;0; [.M167]&lt;=8); &quot;RB&quot;;         IF(AND([.M167]&gt;=10; [.M167]&lt;=25); &quot;RM&quot;;             IF(AND([.M167]&gt;=40; [.M167]&lt;=64); &quot;RA&quot;;                 IF(AND([.M167]&gt;=80; [.M167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68] &lt; 25; [.I168]; [.I168] * [.L168])" office:value-type="float" office:value="0" calcext:value-type="float">
            <text:p>0</text:p>
          </table:table-cell>
          <table:table-cell table:style-name="ce15" table:formula="of:=IF([.M168]&gt;0;     IF(AND([.M168]&gt;0; [.M168]&lt;=8); &quot;RB&quot;;         IF(AND([.M168]&gt;=10; [.M168]&lt;=25); &quot;RM&quot;;             IF(AND([.M168]&gt;=40; [.M168]&lt;=64); &quot;RA&quot;;                 IF(AND([.M168]&gt;=80; [.M168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69] &lt; 25; [.I169]; [.I169] * [.L169])" office:value-type="float" office:value="0" calcext:value-type="float">
            <text:p>0</text:p>
          </table:table-cell>
          <table:table-cell table:style-name="ce15" table:formula="of:=IF([.M169]&gt;0;     IF(AND([.M169]&gt;0; [.M169]&lt;=8); &quot;RB&quot;;         IF(AND([.M169]&gt;=10; [.M169]&lt;=25); &quot;RM&quot;;             IF(AND([.M169]&gt;=40; [.M169]&lt;=64); &quot;RA&quot;;                 IF(AND([.M169]&gt;=80; [.M169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70] &lt; 25; [.I170]; [.I170] * [.L170])" office:value-type="float" office:value="0" calcext:value-type="float">
            <text:p>0</text:p>
          </table:table-cell>
          <table:table-cell table:style-name="ce15" table:formula="of:=IF([.M170]&gt;0;     IF(AND([.M170]&gt;0; [.M170]&lt;=8); &quot;RB&quot;;         IF(AND([.M170]&gt;=10; [.M170]&lt;=25); &quot;RM&quot;;             IF(AND([.M170]&gt;=40; [.M170]&lt;=64); &quot;RA&quot;;                 IF(AND([.M170]&gt;=80; [.M170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71] &lt; 25; [.I171]; [.I171] * [.L171])" office:value-type="float" office:value="0" calcext:value-type="float">
            <text:p>0</text:p>
          </table:table-cell>
          <table:table-cell table:style-name="ce15" table:formula="of:=IF([.M171]&gt;0;     IF(AND([.M171]&gt;0; [.M171]&lt;=8); &quot;RB&quot;;         IF(AND([.M171]&gt;=10; [.M171]&lt;=25); &quot;RM&quot;;             IF(AND([.M171]&gt;=40; [.M171]&lt;=64); &quot;RA&quot;;                 IF(AND([.M171]&gt;=80; [.M171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72] &lt; 25; [.I172]; [.I172] * [.L172])" office:value-type="float" office:value="0" calcext:value-type="float">
            <text:p>0</text:p>
          </table:table-cell>
          <table:table-cell table:style-name="ce15" table:formula="of:=IF([.M172]&gt;0;     IF(AND([.M172]&gt;0; [.M172]&lt;=8); &quot;RB&quot;;         IF(AND([.M172]&gt;=10; [.M172]&lt;=25); &quot;RM&quot;;             IF(AND([.M172]&gt;=40; [.M172]&lt;=64); &quot;RA&quot;;                 IF(AND([.M172]&gt;=80; [.M172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73] &lt; 25; [.I173]; [.I173] * [.L173])" office:value-type="float" office:value="0" calcext:value-type="float">
            <text:p>0</text:p>
          </table:table-cell>
          <table:table-cell table:style-name="ce15" table:formula="of:=IF([.M173]&gt;0;     IF(AND([.M173]&gt;0; [.M173]&lt;=8); &quot;RB&quot;;         IF(AND([.M173]&gt;=10; [.M173]&lt;=25); &quot;RM&quot;;             IF(AND([.M173]&gt;=40; [.M173]&lt;=64); &quot;RA&quot;;                 IF(AND([.M173]&gt;=80; [.M173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74] &lt; 25; [.I174]; [.I174] * [.L174])" office:value-type="float" office:value="0" calcext:value-type="float">
            <text:p>0</text:p>
          </table:table-cell>
          <table:table-cell table:style-name="ce15" table:formula="of:=IF([.M174]&gt;0;     IF(AND([.M174]&gt;0; [.M174]&lt;=8); &quot;RB&quot;;         IF(AND([.M174]&gt;=10; [.M174]&lt;=25); &quot;RM&quot;;             IF(AND([.M174]&gt;=40; [.M174]&lt;=64); &quot;RA&quot;;                 IF(AND([.M174]&gt;=80; [.M174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75] &lt; 25; [.I175]; [.I175] * [.L175])" office:value-type="float" office:value="0" calcext:value-type="float">
            <text:p>0</text:p>
          </table:table-cell>
          <table:table-cell table:style-name="ce15" table:formula="of:=IF([.M175]&gt;0;     IF(AND([.M175]&gt;0; [.M175]&lt;=8); &quot;RB&quot;;         IF(AND([.M175]&gt;=10; [.M175]&lt;=25); &quot;RM&quot;;             IF(AND([.M175]&gt;=40; [.M175]&lt;=64); &quot;RA&quot;;                 IF(AND([.M175]&gt;=80; [.M175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76] &lt; 25; [.I176]; [.I176] * [.L176])" office:value-type="float" office:value="0" calcext:value-type="float">
            <text:p>0</text:p>
          </table:table-cell>
          <table:table-cell table:style-name="ce15" table:formula="of:=IF([.M176]&gt;0;     IF(AND([.M176]&gt;0; [.M176]&lt;=8); &quot;RB&quot;;         IF(AND([.M176]&gt;=10; [.M176]&lt;=25); &quot;RM&quot;;             IF(AND([.M176]&gt;=40; [.M176]&lt;=64); &quot;RA&quot;;                 IF(AND([.M176]&gt;=80; [.M176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77] &lt; 25; [.I177]; [.I177] * [.L177])" office:value-type="float" office:value="0" calcext:value-type="float">
            <text:p>0</text:p>
          </table:table-cell>
          <table:table-cell table:style-name="ce15" table:formula="of:=IF([.M177]&gt;0;     IF(AND([.M177]&gt;0; [.M177]&lt;=8); &quot;RB&quot;;         IF(AND([.M177]&gt;=10; [.M177]&lt;=25); &quot;RM&quot;;             IF(AND([.M177]&gt;=40; [.M177]&lt;=64); &quot;RA&quot;;                 IF(AND([.M177]&gt;=80; [.M177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78] &lt; 25; [.I178]; [.I178] * [.L178])" office:value-type="float" office:value="0" calcext:value-type="float">
            <text:p>0</text:p>
          </table:table-cell>
          <table:table-cell table:style-name="ce15" table:formula="of:=IF([.M178]&gt;0;     IF(AND([.M178]&gt;0; [.M178]&lt;=8); &quot;RB&quot;;         IF(AND([.M178]&gt;=10; [.M178]&lt;=25); &quot;RM&quot;;             IF(AND([.M178]&gt;=40; [.M178]&lt;=64); &quot;RA&quot;;                 IF(AND([.M178]&gt;=80; [.M178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79] &lt; 25; [.I179]; [.I179] * [.L179])" office:value-type="float" office:value="0" calcext:value-type="float">
            <text:p>0</text:p>
          </table:table-cell>
          <table:table-cell table:style-name="ce15" table:formula="of:=IF([.M179]&gt;0;     IF(AND([.M179]&gt;0; [.M179]&lt;=8); &quot;RB&quot;;         IF(AND([.M179]&gt;=10; [.M179]&lt;=25); &quot;RM&quot;;             IF(AND([.M179]&gt;=40; [.M179]&lt;=64); &quot;RA&quot;;                 IF(AND([.M179]&gt;=80; [.M179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80] &lt; 25; [.I180]; [.I180] * [.L180])" office:value-type="float" office:value="0" calcext:value-type="float">
            <text:p>0</text:p>
          </table:table-cell>
          <table:table-cell table:style-name="ce15" table:formula="of:=IF([.M180]&gt;0;     IF(AND([.M180]&gt;0; [.M180]&lt;=8); &quot;RB&quot;;         IF(AND([.M180]&gt;=10; [.M180]&lt;=25); &quot;RM&quot;;             IF(AND([.M180]&gt;=40; [.M180]&lt;=64); &quot;RA&quot;;                 IF(AND([.M180]&gt;=80; [.M180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81] &lt; 25; [.I181]; [.I181] * [.L181])" office:value-type="float" office:value="0" calcext:value-type="float">
            <text:p>0</text:p>
          </table:table-cell>
          <table:table-cell table:style-name="ce15" table:formula="of:=IF([.M181]&gt;0;     IF(AND([.M181]&gt;0; [.M181]&lt;=8); &quot;RB&quot;;         IF(AND([.M181]&gt;=10; [.M181]&lt;=25); &quot;RM&quot;;             IF(AND([.M181]&gt;=40; [.M181]&lt;=64); &quot;RA&quot;;                 IF(AND([.M181]&gt;=80; [.M181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82] &lt; 25; [.I182]; [.I182] * [.L182])" office:value-type="float" office:value="0" calcext:value-type="float">
            <text:p>0</text:p>
          </table:table-cell>
          <table:table-cell table:style-name="ce15" table:formula="of:=IF([.M182]&gt;0;     IF(AND([.M182]&gt;0; [.M182]&lt;=8); &quot;RB&quot;;         IF(AND([.M182]&gt;=10; [.M182]&lt;=25); &quot;RM&quot;;             IF(AND([.M182]&gt;=40; [.M182]&lt;=64); &quot;RA&quot;;                 IF(AND([.M182]&gt;=80; [.M182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83] &lt; 25; [.I183]; [.I183] * [.L183])" office:value-type="float" office:value="0" calcext:value-type="float">
            <text:p>0</text:p>
          </table:table-cell>
          <table:table-cell table:style-name="ce15" table:formula="of:=IF([.M183]&gt;0;     IF(AND([.M183]&gt;0; [.M183]&lt;=8); &quot;RB&quot;;         IF(AND([.M183]&gt;=10; [.M183]&lt;=25); &quot;RM&quot;;             IF(AND([.M183]&gt;=40; [.M183]&lt;=64); &quot;RA&quot;;                 IF(AND([.M183]&gt;=80; [.M183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84] &lt; 25; [.I184]; [.I184] * [.L184])" office:value-type="float" office:value="0" calcext:value-type="float">
            <text:p>0</text:p>
          </table:table-cell>
          <table:table-cell table:style-name="ce15" table:formula="of:=IF([.M184]&gt;0;     IF(AND([.M184]&gt;0; [.M184]&lt;=8); &quot;RB&quot;;         IF(AND([.M184]&gt;=10; [.M184]&lt;=25); &quot;RM&quot;;             IF(AND([.M184]&gt;=40; [.M184]&lt;=64); &quot;RA&quot;;                 IF(AND([.M184]&gt;=80; [.M184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85] &lt; 25; [.I185]; [.I185] * [.L185])" office:value-type="float" office:value="0" calcext:value-type="float">
            <text:p>0</text:p>
          </table:table-cell>
          <table:table-cell table:style-name="ce15" table:formula="of:=IF([.M185]&gt;0;     IF(AND([.M185]&gt;0; [.M185]&lt;=8); &quot;RB&quot;;         IF(AND([.M185]&gt;=10; [.M185]&lt;=25); &quot;RM&quot;;             IF(AND([.M185]&gt;=40; [.M185]&lt;=64); &quot;RA&quot;;                 IF(AND([.M185]&gt;=80; [.M185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86] &lt; 25; [.I186]; [.I186] * [.L186])" office:value-type="float" office:value="0" calcext:value-type="float">
            <text:p>0</text:p>
          </table:table-cell>
          <table:table-cell table:style-name="ce15" table:formula="of:=IF([.M186]&gt;0;     IF(AND([.M186]&gt;0; [.M186]&lt;=8); &quot;RB&quot;;         IF(AND([.M186]&gt;=10; [.M186]&lt;=25); &quot;RM&quot;;             IF(AND([.M186]&gt;=40; [.M186]&lt;=64); &quot;RA&quot;;                 IF(AND([.M186]&gt;=80; [.M186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87] &lt; 25; [.I187]; [.I187] * [.L187])" office:value-type="float" office:value="0" calcext:value-type="float">
            <text:p>0</text:p>
          </table:table-cell>
          <table:table-cell table:style-name="ce15" table:formula="of:=IF([.M187]&gt;0;     IF(AND([.M187]&gt;0; [.M187]&lt;=8); &quot;RB&quot;;         IF(AND([.M187]&gt;=10; [.M187]&lt;=25); &quot;RM&quot;;             IF(AND([.M187]&gt;=40; [.M187]&lt;=64); &quot;RA&quot;;                 IF(AND([.M187]&gt;=80; [.M187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88] &lt; 25; [.I188]; [.I188] * [.L188])" office:value-type="float" office:value="0" calcext:value-type="float">
            <text:p>0</text:p>
          </table:table-cell>
          <table:table-cell table:style-name="ce15" table:formula="of:=IF([.M188]&gt;0;     IF(AND([.M188]&gt;0; [.M188]&lt;=8); &quot;RB&quot;;         IF(AND([.M188]&gt;=10; [.M188]&lt;=25); &quot;RM&quot;;             IF(AND([.M188]&gt;=40; [.M188]&lt;=64); &quot;RA&quot;;                 IF(AND([.M188]&gt;=80; [.M188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89] &lt; 25; [.I189]; [.I189] * [.L189])" office:value-type="float" office:value="0" calcext:value-type="float">
            <text:p>0</text:p>
          </table:table-cell>
          <table:table-cell table:style-name="ce15" table:formula="of:=IF([.M189]&gt;0;     IF(AND([.M189]&gt;0; [.M189]&lt;=8); &quot;RB&quot;;         IF(AND([.M189]&gt;=10; [.M189]&lt;=25); &quot;RM&quot;;             IF(AND([.M189]&gt;=40; [.M189]&lt;=64); &quot;RA&quot;;                 IF(AND([.M189]&gt;=80; [.M189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90] &lt; 25; [.I190]; [.I190] * [.L190])" office:value-type="float" office:value="0" calcext:value-type="float">
            <text:p>0</text:p>
          </table:table-cell>
          <table:table-cell table:style-name="ce15" table:formula="of:=IF([.M190]&gt;0;     IF(AND([.M190]&gt;0; [.M190]&lt;=8); &quot;RB&quot;;         IF(AND([.M190]&gt;=10; [.M190]&lt;=25); &quot;RM&quot;;             IF(AND([.M190]&gt;=40; [.M190]&lt;=64); &quot;RA&quot;;                 IF(AND([.M190]&gt;=80; [.M190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91] &lt; 25; [.I191]; [.I191] * [.L191])" office:value-type="float" office:value="0" calcext:value-type="float">
            <text:p>0</text:p>
          </table:table-cell>
          <table:table-cell table:style-name="ce15" table:formula="of:=IF([.M191]&gt;0;     IF(AND([.M191]&gt;0; [.M191]&lt;=8); &quot;RB&quot;;         IF(AND([.M191]&gt;=10; [.M191]&lt;=25); &quot;RM&quot;;             IF(AND([.M191]&gt;=40; [.M191]&lt;=64); &quot;RA&quot;;                 IF(AND([.M191]&gt;=80; [.M191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92] &lt; 25; [.I192]; [.I192] * [.L192])" office:value-type="float" office:value="0" calcext:value-type="float">
            <text:p>0</text:p>
          </table:table-cell>
          <table:table-cell table:style-name="ce15" table:formula="of:=IF([.M192]&gt;0;     IF(AND([.M192]&gt;0; [.M192]&lt;=8); &quot;RB&quot;;         IF(AND([.M192]&gt;=10; [.M192]&lt;=25); &quot;RM&quot;;             IF(AND([.M192]&gt;=40; [.M192]&lt;=64); &quot;RA&quot;;                 IF(AND([.M192]&gt;=80; [.M192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93] &lt; 25; [.I193]; [.I193] * [.L193])" office:value-type="float" office:value="0" calcext:value-type="float">
            <text:p>0</text:p>
          </table:table-cell>
          <table:table-cell table:style-name="ce15" table:formula="of:=IF([.M193]&gt;0;     IF(AND([.M193]&gt;0; [.M193]&lt;=8); &quot;RB&quot;;         IF(AND([.M193]&gt;=10; [.M193]&lt;=25); &quot;RM&quot;;             IF(AND([.M193]&gt;=40; [.M193]&lt;=64); &quot;RA&quot;;                 IF(AND([.M193]&gt;=80; [.M193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94] &lt; 25; [.I194]; [.I194] * [.L194])" office:value-type="float" office:value="0" calcext:value-type="float">
            <text:p>0</text:p>
          </table:table-cell>
          <table:table-cell table:style-name="ce15" table:formula="of:=IF([.M194]&gt;0;     IF(AND([.M194]&gt;0; [.M194]&lt;=8); &quot;RB&quot;;         IF(AND([.M194]&gt;=10; [.M194]&lt;=25); &quot;RM&quot;;             IF(AND([.M194]&gt;=40; [.M194]&lt;=64); &quot;RA&quot;;                 IF(AND([.M194]&gt;=80; [.M194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95] &lt; 25; [.I195]; [.I195] * [.L195])" office:value-type="float" office:value="0" calcext:value-type="float">
            <text:p>0</text:p>
          </table:table-cell>
          <table:table-cell table:style-name="ce15" table:formula="of:=IF([.M195]&gt;0;     IF(AND([.M195]&gt;0; [.M195]&lt;=8); &quot;RB&quot;;         IF(AND([.M195]&gt;=10; [.M195]&lt;=25); &quot;RM&quot;;             IF(AND([.M195]&gt;=40; [.M195]&lt;=64); &quot;RA&quot;;                 IF(AND([.M195]&gt;=80; [.M195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96] &lt; 25; [.I196]; [.I196] * [.L196])" office:value-type="float" office:value="0" calcext:value-type="float">
            <text:p>0</text:p>
          </table:table-cell>
          <table:table-cell table:style-name="ce15" table:formula="of:=IF([.M196]&gt;0;     IF(AND([.M196]&gt;0; [.M196]&lt;=8); &quot;RB&quot;;         IF(AND([.M196]&gt;=10; [.M196]&lt;=25); &quot;RM&quot;;             IF(AND([.M196]&gt;=40; [.M196]&lt;=64); &quot;RA&quot;;                 IF(AND([.M196]&gt;=80; [.M196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97] &lt; 25; [.I197]; [.I197] * [.L197])" office:value-type="float" office:value="0" calcext:value-type="float">
            <text:p>0</text:p>
          </table:table-cell>
          <table:table-cell table:style-name="ce15" table:formula="of:=IF([.M197]&gt;0;     IF(AND([.M197]&gt;0; [.M197]&lt;=8); &quot;RB&quot;;         IF(AND([.M197]&gt;=10; [.M197]&lt;=25); &quot;RM&quot;;             IF(AND([.M197]&gt;=40; [.M197]&lt;=64); &quot;RA&quot;;                 IF(AND([.M197]&gt;=80; [.M197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98] &lt; 25; [.I198]; [.I198] * [.L198])" office:value-type="float" office:value="0" calcext:value-type="float">
            <text:p>0</text:p>
          </table:table-cell>
          <table:table-cell table:style-name="ce15" table:formula="of:=IF([.M198]&gt;0;     IF(AND([.M198]&gt;0; [.M198]&lt;=8); &quot;RB&quot;;         IF(AND([.M198]&gt;=10; [.M198]&lt;=25); &quot;RM&quot;;             IF(AND([.M198]&gt;=40; [.M198]&lt;=64); &quot;RA&quot;;                 IF(AND([.M198]&gt;=80; [.M198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7" table:number-columns-repeated="2"/>
          <table:table-cell table:style-name="ce17"/>
          <table:table-cell table:style-name="ce26" table:formula="of:=IF([.I199] &lt; 25; [.I199]; [.I199] * [.L199])" office:value-type="float" office:value="0" calcext:value-type="float">
            <text:p>0</text:p>
          </table:table-cell>
          <table:table-cell table:style-name="ce15" table:formula="of:=IF([.M199]&gt;0;     IF(AND([.M199]&gt;0; [.M199]&lt;=8); &quot;RB&quot;;         IF(AND([.M199]&gt;=10; [.M199]&lt;=25); &quot;RM&quot;;             IF(AND([.M199]&gt;=40; [.M199]&lt;=64); &quot;RA&quot;;                 IF(AND([.M199]&gt;=80; [.M199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200] &lt; 25; [.I200]; [.I200] * [.L200])" office:value-type="float" office:value="0" calcext:value-type="float">
            <text:p>0</text:p>
          </table:table-cell>
          <table:table-cell table:style-name="ce28" table:formula="of:=IF([.M200]&gt;0;     IF(AND([.M200]&gt;0; [.M200]&lt;=8); &quot;RB&quot;;         IF(AND([.M200]&gt;=10; [.M200]&lt;=25); &quot;RM&quot;;             IF(AND([.M200]&gt;=40; [.M200]&lt;=64); &quot;RA&quot;;                 IF(AND([.M200]&gt;=80; [.M200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201] &lt; 25; [.I201]; [.I201] * [.L201])" office:value-type="float" office:value="0" calcext:value-type="float">
            <text:p>0</text:p>
          </table:table-cell>
          <table:table-cell table:style-name="ce28" table:formula="of:=IF([.M201]&gt;0;     IF(AND([.M201]&gt;0; [.M201]&lt;=8); &quot;RB&quot;;         IF(AND([.M201]&gt;=10; [.M201]&lt;=25); &quot;RM&quot;;             IF(AND([.M201]&gt;=40; [.M201]&lt;=64); &quot;RA&quot;;                 IF(AND([.M201]&gt;=80; [.M201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202] &lt; 25; [.I202]; [.I202] * [.L202])" office:value-type="float" office:value="0" calcext:value-type="float">
            <text:p>0</text:p>
          </table:table-cell>
          <table:table-cell table:style-name="ce28" table:formula="of:=IF([.M202]&gt;0;     IF(AND([.M202]&gt;0; [.M202]&lt;=8); &quot;RB&quot;;         IF(AND([.M202]&gt;=10; [.M202]&lt;=25); &quot;RM&quot;;             IF(AND([.M202]&gt;=40; [.M202]&lt;=64); &quot;RA&quot;;                 IF(AND([.M202]&gt;=80; [.M202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203] &lt; 25; [.I203]; [.I203] * [.L203])" office:value-type="float" office:value="0" calcext:value-type="float">
            <text:p>0</text:p>
          </table:table-cell>
          <table:table-cell table:style-name="ce28" table:formula="of:=IF([.M203]&gt;0;     IF(AND([.M203]&gt;0; [.M203]&lt;=8); &quot;RB&quot;;         IF(AND([.M203]&gt;=10; [.M203]&lt;=25); &quot;RM&quot;;             IF(AND([.M203]&gt;=40; [.M203]&lt;=64); &quot;RA&quot;;                 IF(AND([.M203]&gt;=80; [.M203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204] &lt; 25; [.I204]; [.I204] * [.L204])" office:value-type="float" office:value="0" calcext:value-type="float">
            <text:p>0</text:p>
          </table:table-cell>
          <table:table-cell table:style-name="ce28" table:formula="of:=IF([.M204]&gt;0;     IF(AND([.M204]&gt;0; [.M204]&lt;=8); &quot;RB&quot;;         IF(AND([.M204]&gt;=10; [.M204]&lt;=25); &quot;RM&quot;;             IF(AND([.M204]&gt;=40; [.M204]&lt;=64); &quot;RA&quot;;                 IF(AND([.M204]&gt;=80; [.M204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205] &lt; 25; [.I205]; [.I205] * [.L205])" office:value-type="float" office:value="0" calcext:value-type="float">
            <text:p>0</text:p>
          </table:table-cell>
          <table:table-cell table:style-name="ce28" table:formula="of:=IF([.M205]&gt;0;     IF(AND([.M205]&gt;0; [.M205]&lt;=8); &quot;RB&quot;;         IF(AND([.M205]&gt;=10; [.M205]&lt;=25); &quot;RM&quot;;             IF(AND([.M205]&gt;=40; [.M205]&lt;=64); &quot;RA&quot;;                 IF(AND([.M205]&gt;=80; [.M205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206] &lt; 25; [.I206]; [.I206] * [.L206])" office:value-type="float" office:value="0" calcext:value-type="float">
            <text:p>0</text:p>
          </table:table-cell>
          <table:table-cell table:style-name="ce28" table:formula="of:=IF([.M206]&gt;0;     IF(AND([.M206]&gt;0; [.M206]&lt;=8); &quot;RB&quot;;         IF(AND([.M206]&gt;=10; [.M206]&lt;=25); &quot;RM&quot;;             IF(AND([.M206]&gt;=40; [.M206]&lt;=64); &quot;RA&quot;;                 IF(AND([.M206]&gt;=80; [.M206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207] &lt; 25; [.I207]; [.I207] * [.L207])" office:value-type="float" office:value="0" calcext:value-type="float">
            <text:p>0</text:p>
          </table:table-cell>
          <table:table-cell table:style-name="ce28" table:formula="of:=IF([.M207]&gt;0;     IF(AND([.M207]&gt;0; [.M207]&lt;=8); &quot;RB&quot;;         IF(AND([.M207]&gt;=10; [.M207]&lt;=25); &quot;RM&quot;;             IF(AND([.M207]&gt;=40; [.M207]&lt;=64); &quot;RA&quot;;                 IF(AND([.M207]&gt;=80; [.M207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208] &lt; 25; [.I208]; [.I208] * [.L208])" office:value-type="float" office:value="0" calcext:value-type="float">
            <text:p>0</text:p>
          </table:table-cell>
          <table:table-cell table:style-name="ce28" table:formula="of:=IF([.M208]&gt;0;     IF(AND([.M208]&gt;0; [.M208]&lt;=8); &quot;RB&quot;;         IF(AND([.M208]&gt;=10; [.M208]&lt;=25); &quot;RM&quot;;             IF(AND([.M208]&gt;=40; [.M208]&lt;=64); &quot;RA&quot;;                 IF(AND([.M208]&gt;=80; [.M208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209] &lt; 25; [.I209]; [.I209] * [.L209])" office:value-type="float" office:value="0" calcext:value-type="float">
            <text:p>0</text:p>
          </table:table-cell>
          <table:table-cell table:style-name="ce28" table:formula="of:=IF([.M209]&gt;0;     IF(AND([.M209]&gt;0; [.M209]&lt;=8); &quot;RB&quot;;         IF(AND([.M209]&gt;=10; [.M209]&lt;=25); &quot;RM&quot;;             IF(AND([.M209]&gt;=40; [.M209]&lt;=64); &quot;RA&quot;;                 IF(AND([.M209]&gt;=80; [.M209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210] &lt; 25; [.I210]; [.I210] * [.L210])" office:value-type="float" office:value="0" calcext:value-type="float">
            <text:p>0</text:p>
          </table:table-cell>
          <table:table-cell table:style-name="ce28" table:formula="of:=IF([.M210]&gt;0;     IF(AND([.M210]&gt;0; [.M210]&lt;=8); &quot;RB&quot;;         IF(AND([.M210]&gt;=10; [.M210]&lt;=25); &quot;RM&quot;;             IF(AND([.M210]&gt;=40; [.M210]&lt;=64); &quot;RA&quot;;                 IF(AND([.M210]&gt;=80; [.M210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211] &lt; 25; [.I211]; [.I211] * [.L211])" office:value-type="float" office:value="0" calcext:value-type="float">
            <text:p>0</text:p>
          </table:table-cell>
          <table:table-cell table:style-name="ce28" table:formula="of:=IF([.M211]&gt;0;     IF(AND([.M211]&gt;0; [.M211]&lt;=8); &quot;RB&quot;;         IF(AND([.M211]&gt;=10; [.M211]&lt;=25); &quot;RM&quot;;             IF(AND([.M211]&gt;=40; [.M211]&lt;=64); &quot;RA&quot;;                 IF(AND([.M211]&gt;=80; [.M211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212] &lt; 25; [.I212]; [.I212] * [.L212])" office:value-type="float" office:value="0" calcext:value-type="float">
            <text:p>0</text:p>
          </table:table-cell>
          <table:table-cell table:style-name="ce28" table:formula="of:=IF([.M212]&gt;0;     IF(AND([.M212]&gt;0; [.M212]&lt;=8); &quot;RB&quot;;         IF(AND([.M212]&gt;=10; [.M212]&lt;=25); &quot;RM&quot;;             IF(AND([.M212]&gt;=40; [.M212]&lt;=64); &quot;RA&quot;;                 IF(AND([.M212]&gt;=80; [.M212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213] &lt; 25; [.I213]; [.I213] * [.L213])" office:value-type="float" office:value="0" calcext:value-type="float">
            <text:p>0</text:p>
          </table:table-cell>
          <table:table-cell table:style-name="ce28" table:formula="of:=IF([.M213]&gt;0;     IF(AND([.M213]&gt;0; [.M213]&lt;=8); &quot;RB&quot;;         IF(AND([.M213]&gt;=10; [.M213]&lt;=25); &quot;RM&quot;;             IF(AND([.M213]&gt;=40; [.M213]&lt;=64); &quot;RA&quot;;                 IF(AND([.M213]&gt;=80; [.M213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214] &lt; 25; [.I214]; [.I214] * [.L214])" office:value-type="float" office:value="0" calcext:value-type="float">
            <text:p>0</text:p>
          </table:table-cell>
          <table:table-cell table:style-name="ce28" table:formula="of:=IF([.M214]&gt;0;     IF(AND([.M214]&gt;0; [.M214]&lt;=8); &quot;RB&quot;;         IF(AND([.M214]&gt;=10; [.M214]&lt;=25); &quot;RM&quot;;             IF(AND([.M214]&gt;=40; [.M214]&lt;=64); &quot;RA&quot;;                 IF(AND([.M214]&gt;=80; [.M214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215] &lt; 25; [.I215]; [.I215] * [.L215])" office:value-type="float" office:value="0" calcext:value-type="float">
            <text:p>0</text:p>
          </table:table-cell>
          <table:table-cell table:style-name="ce28" table:formula="of:=IF([.M215]&gt;0;     IF(AND([.M215]&gt;0; [.M215]&lt;=8); &quot;RB&quot;;         IF(AND([.M215]&gt;=10; [.M215]&lt;=25); &quot;RM&quot;;             IF(AND([.M215]&gt;=40; [.M215]&lt;=64); &quot;RA&quot;;                 IF(AND([.M215]&gt;=80; [.M215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216] &lt; 25; [.I216]; [.I216] * [.L216])" office:value-type="float" office:value="0" calcext:value-type="float">
            <text:p>0</text:p>
          </table:table-cell>
          <table:table-cell table:style-name="ce28" table:formula="of:=IF([.M216]&gt;0;     IF(AND([.M216]&gt;0; [.M216]&lt;=8); &quot;RB&quot;;         IF(AND([.M216]&gt;=10; [.M216]&lt;=25); &quot;RM&quot;;             IF(AND([.M216]&gt;=40; [.M216]&lt;=64); &quot;RA&quot;;                 IF(AND([.M216]&gt;=80; [.M216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217] &lt; 25; [.I217]; [.I217] * [.L217])" office:value-type="float" office:value="0" calcext:value-type="float">
            <text:p>0</text:p>
          </table:table-cell>
          <table:table-cell table:style-name="ce28" table:formula="of:=IF([.M217]&gt;0;     IF(AND([.M217]&gt;0; [.M217]&lt;=8); &quot;RB&quot;;         IF(AND([.M217]&gt;=10; [.M217]&lt;=25); &quot;RM&quot;;             IF(AND([.M217]&gt;=40; [.M217]&lt;=64); &quot;RA&quot;;                 IF(AND([.M217]&gt;=80; [.M217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218] &lt; 25; [.I218]; [.I218] * [.L218])" office:value-type="float" office:value="0" calcext:value-type="float">
            <text:p>0</text:p>
          </table:table-cell>
          <table:table-cell table:style-name="ce28" table:formula="of:=IF([.M218]&gt;0;     IF(AND([.M218]&gt;0; [.M218]&lt;=8); &quot;RB&quot;;         IF(AND([.M218]&gt;=10; [.M218]&lt;=25); &quot;RM&quot;;             IF(AND([.M218]&gt;=40; [.M218]&lt;=64); &quot;RA&quot;;                 IF(AND([.M218]&gt;=80; [.M218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219] &lt; 25; [.I219]; [.I219] * [.L219])" office:value-type="float" office:value="0" calcext:value-type="float">
            <text:p>0</text:p>
          </table:table-cell>
          <table:table-cell table:style-name="ce28" table:formula="of:=IF([.M219]&gt;0;     IF(AND([.M219]&gt;0; [.M219]&lt;=8); &quot;RB&quot;;         IF(AND([.M219]&gt;=10; [.M219]&lt;=25); &quot;RM&quot;;             IF(AND([.M219]&gt;=40; [.M219]&lt;=64); &quot;RA&quot;;                 IF(AND([.M219]&gt;=80; [.M219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220] &lt; 25; [.I220]; [.I220] * [.L220])" office:value-type="float" office:value="0" calcext:value-type="float">
            <text:p>0</text:p>
          </table:table-cell>
          <table:table-cell table:style-name="ce28" table:formula="of:=IF([.M220]&gt;0;     IF(AND([.M220]&gt;0; [.M220]&lt;=8); &quot;RB&quot;;         IF(AND([.M220]&gt;=10; [.M220]&lt;=25); &quot;RM&quot;;             IF(AND([.M220]&gt;=40; [.M220]&lt;=64); &quot;RA&quot;;                 IF(AND([.M220]&gt;=80; [.M220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221] &lt; 25; [.I221]; [.I221] * [.L221])" office:value-type="float" office:value="0" calcext:value-type="float">
            <text:p>0</text:p>
          </table:table-cell>
          <table:table-cell table:style-name="ce28" table:formula="of:=IF([.M221]&gt;0;     IF(AND([.M221]&gt;0; [.M221]&lt;=8); &quot;RB&quot;;         IF(AND([.M221]&gt;=10; [.M221]&lt;=25); &quot;RM&quot;;             IF(AND([.M221]&gt;=40; [.M221]&lt;=64); &quot;RA&quot;;                 IF(AND([.M221]&gt;=80; [.M221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222] &lt; 25; [.I222]; [.I222] * [.L222])" office:value-type="float" office:value="0" calcext:value-type="float">
            <text:p>0</text:p>
          </table:table-cell>
          <table:table-cell table:style-name="ce28" table:formula="of:=IF([.M222]&gt;0;     IF(AND([.M222]&gt;0; [.M222]&lt;=8); &quot;RB&quot;;         IF(AND([.M222]&gt;=10; [.M222]&lt;=25); &quot;RM&quot;;             IF(AND([.M222]&gt;=40; [.M222]&lt;=64); &quot;RA&quot;;                 IF(AND([.M222]&gt;=80; [.M222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223] &lt; 25; [.I223]; [.I223] * [.L223])" office:value-type="float" office:value="0" calcext:value-type="float">
            <text:p>0</text:p>
          </table:table-cell>
          <table:table-cell table:style-name="ce28" table:formula="of:=IF([.M223]&gt;0;     IF(AND([.M223]&gt;0; [.M223]&lt;=8); &quot;RB&quot;;         IF(AND([.M223]&gt;=10; [.M223]&lt;=25); &quot;RM&quot;;             IF(AND([.M223]&gt;=40; [.M223]&lt;=64); &quot;RA&quot;;                 IF(AND([.M223]&gt;=80; [.M223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224] &lt; 25; [.I224]; [.I224] * [.L224])" office:value-type="float" office:value="0" calcext:value-type="float">
            <text:p>0</text:p>
          </table:table-cell>
          <table:table-cell table:style-name="ce28" table:formula="of:=IF([.M224]&gt;0;     IF(AND([.M224]&gt;0; [.M224]&lt;=8); &quot;RB&quot;;         IF(AND([.M224]&gt;=10; [.M224]&lt;=25); &quot;RM&quot;;             IF(AND([.M224]&gt;=40; [.M224]&lt;=64); &quot;RA&quot;;                 IF(AND([.M224]&gt;=80; [.M224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225] &lt; 25; [.I225]; [.I225] * [.L225])" office:value-type="float" office:value="0" calcext:value-type="float">
            <text:p>0</text:p>
          </table:table-cell>
          <table:table-cell table:style-name="ce28" table:formula="of:=IF([.M225]&gt;0;     IF(AND([.M225]&gt;0; [.M225]&lt;=8); &quot;RB&quot;;         IF(AND([.M225]&gt;=10; [.M225]&lt;=25); &quot;RM&quot;;             IF(AND([.M225]&gt;=40; [.M225]&lt;=64); &quot;RA&quot;;                 IF(AND([.M225]&gt;=80; [.M225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226] &lt; 25; [.I226]; [.I226] * [.L226])" office:value-type="float" office:value="0" calcext:value-type="float">
            <text:p>0</text:p>
          </table:table-cell>
          <table:table-cell table:style-name="ce28" table:formula="of:=IF([.M226]&gt;0;     IF(AND([.M226]&gt;0; [.M226]&lt;=8); &quot;RB&quot;;         IF(AND([.M226]&gt;=10; [.M226]&lt;=25); &quot;RM&quot;;             IF(AND([.M226]&gt;=40; [.M226]&lt;=64); &quot;RA&quot;;                 IF(AND([.M226]&gt;=80; [.M226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227] &lt; 25; [.I227]; [.I227] * [.L227])" office:value-type="float" office:value="0" calcext:value-type="float">
            <text:p>0</text:p>
          </table:table-cell>
          <table:table-cell table:style-name="ce28" table:formula="of:=IF([.M227]&gt;0;     IF(AND([.M227]&gt;0; [.M227]&lt;=8); &quot;RB&quot;;         IF(AND([.M227]&gt;=10; [.M227]&lt;=25); &quot;RM&quot;;             IF(AND([.M227]&gt;=40; [.M227]&lt;=64); &quot;RA&quot;;                 IF(AND([.M227]&gt;=80; [.M227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228] &lt; 25; [.I228]; [.I228] * [.L228])" office:value-type="float" office:value="0" calcext:value-type="float">
            <text:p>0</text:p>
          </table:table-cell>
          <table:table-cell table:style-name="ce28" table:formula="of:=IF([.M228]&gt;0;     IF(AND([.M228]&gt;0; [.M228]&lt;=8); &quot;RB&quot;;         IF(AND([.M228]&gt;=10; [.M228]&lt;=25); &quot;RM&quot;;             IF(AND([.M228]&gt;=40; [.M228]&lt;=64); &quot;RA&quot;;                 IF(AND([.M228]&gt;=80; [.M228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229] &lt; 25; [.I229]; [.I229] * [.L229])" office:value-type="float" office:value="0" calcext:value-type="float">
            <text:p>0</text:p>
          </table:table-cell>
          <table:table-cell table:style-name="ce28" table:formula="of:=IF([.M229]&gt;0;     IF(AND([.M229]&gt;0; [.M229]&lt;=8); &quot;RB&quot;;         IF(AND([.M229]&gt;=10; [.M229]&lt;=25); &quot;RM&quot;;             IF(AND([.M229]&gt;=40; [.M229]&lt;=64); &quot;RA&quot;;                 IF(AND([.M229]&gt;=80; [.M229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230] &lt; 25; [.I230]; [.I230] * [.L230])" office:value-type="float" office:value="0" calcext:value-type="float">
            <text:p>0</text:p>
          </table:table-cell>
          <table:table-cell table:style-name="ce28" table:formula="of:=IF([.M230]&gt;0;     IF(AND([.M230]&gt;0; [.M230]&lt;=8); &quot;RB&quot;;         IF(AND([.M230]&gt;=10; [.M230]&lt;=25); &quot;RM&quot;;             IF(AND([.M230]&gt;=40; [.M230]&lt;=64); &quot;RA&quot;;                 IF(AND([.M230]&gt;=80; [.M230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231] &lt; 25; [.I231]; [.I231] * [.L231])" office:value-type="float" office:value="0" calcext:value-type="float">
            <text:p>0</text:p>
          </table:table-cell>
          <table:table-cell table:style-name="ce28" table:formula="of:=IF([.M231]&gt;0;     IF(AND([.M231]&gt;0; [.M231]&lt;=8); &quot;RB&quot;;         IF(AND([.M231]&gt;=10; [.M231]&lt;=25); &quot;RM&quot;;             IF(AND([.M231]&gt;=40; [.M231]&lt;=64); &quot;RA&quot;;                 IF(AND([.M231]&gt;=80; [.M231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232] &lt; 25; [.I232]; [.I232] * [.L232])" office:value-type="float" office:value="0" calcext:value-type="float">
            <text:p>0</text:p>
          </table:table-cell>
          <table:table-cell table:style-name="ce28" table:formula="of:=IF([.M232]&gt;0;     IF(AND([.M232]&gt;0; [.M232]&lt;=8); &quot;RB&quot;;         IF(AND([.M232]&gt;=10; [.M232]&lt;=25); &quot;RM&quot;;             IF(AND([.M232]&gt;=40; [.M232]&lt;=64); &quot;RA&quot;;                 IF(AND([.M232]&gt;=80; [.M232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233] &lt; 25; [.I233]; [.I233] * [.L233])" office:value-type="float" office:value="0" calcext:value-type="float">
            <text:p>0</text:p>
          </table:table-cell>
          <table:table-cell table:style-name="ce28" table:formula="of:=IF([.M233]&gt;0;     IF(AND([.M233]&gt;0; [.M233]&lt;=8); &quot;RB&quot;;         IF(AND([.M233]&gt;=10; [.M233]&lt;=25); &quot;RM&quot;;             IF(AND([.M233]&gt;=40; [.M233]&lt;=64); &quot;RA&quot;;                 IF(AND([.M233]&gt;=80; [.M233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234] &lt; 25; [.I234]; [.I234] * [.L234])" office:value-type="float" office:value="0" calcext:value-type="float">
            <text:p>0</text:p>
          </table:table-cell>
          <table:table-cell table:style-name="ce28" table:formula="of:=IF([.M234]&gt;0;     IF(AND([.M234]&gt;0; [.M234]&lt;=8); &quot;RB&quot;;         IF(AND([.M234]&gt;=10; [.M234]&lt;=25); &quot;RM&quot;;             IF(AND([.M234]&gt;=40; [.M234]&lt;=64); &quot;RA&quot;;                 IF(AND([.M234]&gt;=80; [.M234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235] &lt; 25; [.I235]; [.I235] * [.L235])" office:value-type="float" office:value="0" calcext:value-type="float">
            <text:p>0</text:p>
          </table:table-cell>
          <table:table-cell table:style-name="ce28" table:formula="of:=IF([.M235]&gt;0;     IF(AND([.M235]&gt;0; [.M235]&lt;=8); &quot;RB&quot;;         IF(AND([.M235]&gt;=10; [.M235]&lt;=25); &quot;RM&quot;;             IF(AND([.M235]&gt;=40; [.M235]&lt;=64); &quot;RA&quot;;                 IF(AND([.M235]&gt;=80; [.M235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236] &lt; 25; [.I236]; [.I236] * [.L236])" office:value-type="float" office:value="0" calcext:value-type="float">
            <text:p>0</text:p>
          </table:table-cell>
          <table:table-cell table:style-name="ce28" table:formula="of:=IF([.M236]&gt;0;     IF(AND([.M236]&gt;0; [.M236]&lt;=8); &quot;RB&quot;;         IF(AND([.M236]&gt;=10; [.M236]&lt;=25); &quot;RM&quot;;             IF(AND([.M236]&gt;=40; [.M236]&lt;=64); &quot;RA&quot;;                 IF(AND([.M236]&gt;=80; [.M236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237] &lt; 25; [.I237]; [.I237] * [.L237])" office:value-type="float" office:value="0" calcext:value-type="float">
            <text:p>0</text:p>
          </table:table-cell>
          <table:table-cell table:style-name="ce28" table:formula="of:=IF([.M237]&gt;0;     IF(AND([.M237]&gt;0; [.M237]&lt;=8); &quot;RB&quot;;         IF(AND([.M237]&gt;=10; [.M237]&lt;=25); &quot;RM&quot;;             IF(AND([.M237]&gt;=40; [.M237]&lt;=64); &quot;RA&quot;;                 IF(AND([.M237]&gt;=80; [.M237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238] &lt; 25; [.I238]; [.I238] * [.L238])" office:value-type="float" office:value="0" calcext:value-type="float">
            <text:p>0</text:p>
          </table:table-cell>
          <table:table-cell table:style-name="ce28" table:formula="of:=IF([.M238]&gt;0;     IF(AND([.M238]&gt;0; [.M238]&lt;=8); &quot;RB&quot;;         IF(AND([.M238]&gt;=10; [.M238]&lt;=25); &quot;RM&quot;;             IF(AND([.M238]&gt;=40; [.M238]&lt;=64); &quot;RA&quot;;                 IF(AND([.M238]&gt;=80; [.M238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239] &lt; 25; [.I239]; [.I239] * [.L239])" office:value-type="float" office:value="0" calcext:value-type="float">
            <text:p>0</text:p>
          </table:table-cell>
          <table:table-cell table:style-name="ce28" table:formula="of:=IF([.M239]&gt;0;     IF(AND([.M239]&gt;0; [.M239]&lt;=8); &quot;RB&quot;;         IF(AND([.M239]&gt;=10; [.M239]&lt;=25); &quot;RM&quot;;             IF(AND([.M239]&gt;=40; [.M239]&lt;=64); &quot;RA&quot;;                 IF(AND([.M239]&gt;=80; [.M239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240] &lt; 25; [.I240]; [.I240] * [.L240])" office:value-type="float" office:value="0" calcext:value-type="float">
            <text:p>0</text:p>
          </table:table-cell>
          <table:table-cell table:style-name="ce28" table:formula="of:=IF([.M240]&gt;0;     IF(AND([.M240]&gt;0; [.M240]&lt;=8); &quot;RB&quot;;         IF(AND([.M240]&gt;=10; [.M240]&lt;=25); &quot;RM&quot;;             IF(AND([.M240]&gt;=40; [.M240]&lt;=64); &quot;RA&quot;;                 IF(AND([.M240]&gt;=80; [.M240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241] &lt; 25; [.I241]; [.I241] * [.L241])" office:value-type="float" office:value="0" calcext:value-type="float">
            <text:p>0</text:p>
          </table:table-cell>
          <table:table-cell table:style-name="ce28" table:formula="of:=IF([.M241]&gt;0;     IF(AND([.M241]&gt;0; [.M241]&lt;=8); &quot;RB&quot;;         IF(AND([.M241]&gt;=10; [.M241]&lt;=25); &quot;RM&quot;;             IF(AND([.M241]&gt;=40; [.M241]&lt;=64); &quot;RA&quot;;                 IF(AND([.M241]&gt;=80; [.M241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242] &lt; 25; [.I242]; [.I242] * [.L242])" office:value-type="float" office:value="0" calcext:value-type="float">
            <text:p>0</text:p>
          </table:table-cell>
          <table:table-cell table:style-name="ce28" table:formula="of:=IF([.M242]&gt;0;     IF(AND([.M242]&gt;0; [.M242]&lt;=8); &quot;RB&quot;;         IF(AND([.M242]&gt;=10; [.M242]&lt;=25); &quot;RM&quot;;             IF(AND([.M242]&gt;=40; [.M242]&lt;=64); &quot;RA&quot;;                 IF(AND([.M242]&gt;=80; [.M242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243] &lt; 25; [.I243]; [.I243] * [.L243])" office:value-type="float" office:value="0" calcext:value-type="float">
            <text:p>0</text:p>
          </table:table-cell>
          <table:table-cell table:style-name="ce28" table:formula="of:=IF([.M243]&gt;0;     IF(AND([.M243]&gt;0; [.M243]&lt;=8); &quot;RB&quot;;         IF(AND([.M243]&gt;=10; [.M243]&lt;=25); &quot;RM&quot;;             IF(AND([.M243]&gt;=40; [.M243]&lt;=64); &quot;RA&quot;;                 IF(AND([.M243]&gt;=80; [.M243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244] &lt; 25; [.I244]; [.I244] * [.L244])" office:value-type="float" office:value="0" calcext:value-type="float">
            <text:p>0</text:p>
          </table:table-cell>
          <table:table-cell table:style-name="ce28" table:formula="of:=IF([.M244]&gt;0;     IF(AND([.M244]&gt;0; [.M244]&lt;=8); &quot;RB&quot;;         IF(AND([.M244]&gt;=10; [.M244]&lt;=25); &quot;RM&quot;;             IF(AND([.M244]&gt;=40; [.M244]&lt;=64); &quot;RA&quot;;                 IF(AND([.M244]&gt;=80; [.M244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245] &lt; 25; [.I245]; [.I245] * [.L245])" office:value-type="float" office:value="0" calcext:value-type="float">
            <text:p>0</text:p>
          </table:table-cell>
          <table:table-cell table:style-name="ce28" table:formula="of:=IF([.M245]&gt;0;     IF(AND([.M245]&gt;0; [.M245]&lt;=8); &quot;RB&quot;;         IF(AND([.M245]&gt;=10; [.M245]&lt;=25); &quot;RM&quot;;             IF(AND([.M245]&gt;=40; [.M245]&lt;=64); &quot;RA&quot;;                 IF(AND([.M245]&gt;=80; [.M245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246] &lt; 25; [.I246]; [.I246] * [.L246])" office:value-type="float" office:value="0" calcext:value-type="float">
            <text:p>0</text:p>
          </table:table-cell>
          <table:table-cell table:style-name="ce28" table:formula="of:=IF([.M246]&gt;0;     IF(AND([.M246]&gt;0; [.M246]&lt;=8); &quot;RB&quot;;         IF(AND([.M246]&gt;=10; [.M246]&lt;=25); &quot;RM&quot;;             IF(AND([.M246]&gt;=40; [.M246]&lt;=64); &quot;RA&quot;;                 IF(AND([.M246]&gt;=80; [.M246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247] &lt; 25; [.I247]; [.I247] * [.L247])" office:value-type="float" office:value="0" calcext:value-type="float">
            <text:p>0</text:p>
          </table:table-cell>
          <table:table-cell table:style-name="ce28" table:formula="of:=IF([.M247]&gt;0;     IF(AND([.M247]&gt;0; [.M247]&lt;=8); &quot;RB&quot;;         IF(AND([.M247]&gt;=10; [.M247]&lt;=25); &quot;RM&quot;;             IF(AND([.M247]&gt;=40; [.M247]&lt;=64); &quot;RA&quot;;                 IF(AND([.M247]&gt;=80; [.M247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248] &lt; 25; [.I248]; [.I248] * [.L248])" office:value-type="float" office:value="0" calcext:value-type="float">
            <text:p>0</text:p>
          </table:table-cell>
          <table:table-cell table:style-name="ce28" table:formula="of:=IF([.M248]&gt;0;     IF(AND([.M248]&gt;0; [.M248]&lt;=8); &quot;RB&quot;;         IF(AND([.M248]&gt;=10; [.M248]&lt;=25); &quot;RM&quot;;             IF(AND([.M248]&gt;=40; [.M248]&lt;=64); &quot;RA&quot;;                 IF(AND([.M248]&gt;=80; [.M248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249] &lt; 25; [.I249]; [.I249] * [.L249])" office:value-type="float" office:value="0" calcext:value-type="float">
            <text:p>0</text:p>
          </table:table-cell>
          <table:table-cell table:style-name="ce28" table:formula="of:=IF([.M249]&gt;0;     IF(AND([.M249]&gt;0; [.M249]&lt;=8); &quot;RB&quot;;         IF(AND([.M249]&gt;=10; [.M249]&lt;=25); &quot;RM&quot;;             IF(AND([.M249]&gt;=40; [.M249]&lt;=64); &quot;RA&quot;;                 IF(AND([.M249]&gt;=80; [.M249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250] &lt; 25; [.I250]; [.I250] * [.L250])" office:value-type="float" office:value="0" calcext:value-type="float">
            <text:p>0</text:p>
          </table:table-cell>
          <table:table-cell table:style-name="ce28" table:formula="of:=IF([.M250]&gt;0;     IF(AND([.M250]&gt;0; [.M250]&lt;=8); &quot;RB&quot;;         IF(AND([.M250]&gt;=10; [.M250]&lt;=25); &quot;RM&quot;;             IF(AND([.M250]&gt;=40; [.M250]&lt;=64); &quot;RA&quot;;                 IF(AND([.M250]&gt;=80; [.M250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251] &lt; 25; [.I251]; [.I251] * [.L251])" office:value-type="float" office:value="0" calcext:value-type="float">
            <text:p>0</text:p>
          </table:table-cell>
          <table:table-cell table:style-name="ce28" table:formula="of:=IF([.M251]&gt;0;     IF(AND([.M251]&gt;0; [.M251]&lt;=8); &quot;RB&quot;;         IF(AND([.M251]&gt;=10; [.M251]&lt;=25); &quot;RM&quot;;             IF(AND([.M251]&gt;=40; [.M251]&lt;=64); &quot;RA&quot;;                 IF(AND([.M251]&gt;=80; [.M251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252] &lt; 25; [.I252]; [.I252] * [.L252])" office:value-type="float" office:value="0" calcext:value-type="float">
            <text:p>0</text:p>
          </table:table-cell>
          <table:table-cell table:style-name="ce28" table:formula="of:=IF([.M252]&gt;0;     IF(AND([.M252]&gt;0; [.M252]&lt;=8); &quot;RB&quot;;         IF(AND([.M252]&gt;=10; [.M252]&lt;=25); &quot;RM&quot;;             IF(AND([.M252]&gt;=40; [.M252]&lt;=64); &quot;RA&quot;;                 IF(AND([.M252]&gt;=80; [.M252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253] &lt; 25; [.I253]; [.I253] * [.L253])" office:value-type="float" office:value="0" calcext:value-type="float">
            <text:p>0</text:p>
          </table:table-cell>
          <table:table-cell table:style-name="ce28" table:formula="of:=IF([.M253]&gt;0;     IF(AND([.M253]&gt;0; [.M253]&lt;=8); &quot;RB&quot;;         IF(AND([.M253]&gt;=10; [.M253]&lt;=25); &quot;RM&quot;;             IF(AND([.M253]&gt;=40; [.M253]&lt;=64); &quot;RA&quot;;                 IF(AND([.M253]&gt;=80; [.M253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254] &lt; 25; [.I254]; [.I254] * [.L254])" office:value-type="float" office:value="0" calcext:value-type="float">
            <text:p>0</text:p>
          </table:table-cell>
          <table:table-cell table:style-name="ce28" table:formula="of:=IF([.M254]&gt;0;     IF(AND([.M254]&gt;0; [.M254]&lt;=8); &quot;RB&quot;;         IF(AND([.M254]&gt;=10; [.M254]&lt;=25); &quot;RM&quot;;             IF(AND([.M254]&gt;=40; [.M254]&lt;=64); &quot;RA&quot;;                 IF(AND([.M254]&gt;=80; [.M254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255] &lt; 25; [.I255]; [.I255] * [.L255])" office:value-type="float" office:value="0" calcext:value-type="float">
            <text:p>0</text:p>
          </table:table-cell>
          <table:table-cell table:style-name="ce28" table:formula="of:=IF([.M255]&gt;0;     IF(AND([.M255]&gt;0; [.M255]&lt;=8); &quot;RB&quot;;         IF(AND([.M255]&gt;=10; [.M255]&lt;=25); &quot;RM&quot;;             IF(AND([.M255]&gt;=40; [.M255]&lt;=64); &quot;RA&quot;;                 IF(AND([.M255]&gt;=80; [.M255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256] &lt; 25; [.I256]; [.I256] * [.L256])" office:value-type="float" office:value="0" calcext:value-type="float">
            <text:p>0</text:p>
          </table:table-cell>
          <table:table-cell table:style-name="ce28" table:formula="of:=IF([.M256]&gt;0;     IF(AND([.M256]&gt;0; [.M256]&lt;=8); &quot;RB&quot;;         IF(AND([.M256]&gt;=10; [.M256]&lt;=25); &quot;RM&quot;;             IF(AND([.M256]&gt;=40; [.M256]&lt;=64); &quot;RA&quot;;                 IF(AND([.M256]&gt;=80; [.M256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257] &lt; 25; [.I257]; [.I257] * [.L257])" office:value-type="float" office:value="0" calcext:value-type="float">
            <text:p>0</text:p>
          </table:table-cell>
          <table:table-cell table:style-name="ce28" table:formula="of:=IF([.M257]&gt;0;     IF(AND([.M257]&gt;0; [.M257]&lt;=8); &quot;RB&quot;;         IF(AND([.M257]&gt;=10; [.M257]&lt;=25); &quot;RM&quot;;             IF(AND([.M257]&gt;=40; [.M257]&lt;=64); &quot;RA&quot;;                 IF(AND([.M257]&gt;=80; [.M257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258] &lt; 25; [.I258]; [.I258] * [.L258])" office:value-type="float" office:value="0" calcext:value-type="float">
            <text:p>0</text:p>
          </table:table-cell>
          <table:table-cell table:style-name="ce28" table:formula="of:=IF([.M258]&gt;0;     IF(AND([.M258]&gt;0; [.M258]&lt;=8); &quot;RB&quot;;         IF(AND([.M258]&gt;=10; [.M258]&lt;=25); &quot;RM&quot;;             IF(AND([.M258]&gt;=40; [.M258]&lt;=64); &quot;RA&quot;;                 IF(AND([.M258]&gt;=80; [.M258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259] &lt; 25; [.I259]; [.I259] * [.L259])" office:value-type="float" office:value="0" calcext:value-type="float">
            <text:p>0</text:p>
          </table:table-cell>
          <table:table-cell table:style-name="ce28" table:formula="of:=IF([.M259]&gt;0;     IF(AND([.M259]&gt;0; [.M259]&lt;=8); &quot;RB&quot;;         IF(AND([.M259]&gt;=10; [.M259]&lt;=25); &quot;RM&quot;;             IF(AND([.M259]&gt;=40; [.M259]&lt;=64); &quot;RA&quot;;                 IF(AND([.M259]&gt;=80; [.M259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260] &lt; 25; [.I260]; [.I260] * [.L260])" office:value-type="float" office:value="0" calcext:value-type="float">
            <text:p>0</text:p>
          </table:table-cell>
          <table:table-cell table:style-name="ce28" table:formula="of:=IF([.M260]&gt;0;     IF(AND([.M260]&gt;0; [.M260]&lt;=8); &quot;RB&quot;;         IF(AND([.M260]&gt;=10; [.M260]&lt;=25); &quot;RM&quot;;             IF(AND([.M260]&gt;=40; [.M260]&lt;=64); &quot;RA&quot;;                 IF(AND([.M260]&gt;=80; [.M260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261] &lt; 25; [.I261]; [.I261] * [.L261])" office:value-type="float" office:value="0" calcext:value-type="float">
            <text:p>0</text:p>
          </table:table-cell>
          <table:table-cell table:style-name="ce28" table:formula="of:=IF([.M261]&gt;0;     IF(AND([.M261]&gt;0; [.M261]&lt;=8); &quot;RB&quot;;         IF(AND([.M261]&gt;=10; [.M261]&lt;=25); &quot;RM&quot;;             IF(AND([.M261]&gt;=40; [.M261]&lt;=64); &quot;RA&quot;;                 IF(AND([.M261]&gt;=80; [.M261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262] &lt; 25; [.I262]; [.I262] * [.L262])" office:value-type="float" office:value="0" calcext:value-type="float">
            <text:p>0</text:p>
          </table:table-cell>
          <table:table-cell table:style-name="ce28" table:formula="of:=IF([.M262]&gt;0;     IF(AND([.M262]&gt;0; [.M262]&lt;=8); &quot;RB&quot;;         IF(AND([.M262]&gt;=10; [.M262]&lt;=25); &quot;RM&quot;;             IF(AND([.M262]&gt;=40; [.M262]&lt;=64); &quot;RA&quot;;                 IF(AND([.M262]&gt;=80; [.M262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263] &lt; 25; [.I263]; [.I263] * [.L263])" office:value-type="float" office:value="0" calcext:value-type="float">
            <text:p>0</text:p>
          </table:table-cell>
          <table:table-cell table:style-name="ce28" table:formula="of:=IF([.M263]&gt;0;     IF(AND([.M263]&gt;0; [.M263]&lt;=8); &quot;RB&quot;;         IF(AND([.M263]&gt;=10; [.M263]&lt;=25); &quot;RM&quot;;             IF(AND([.M263]&gt;=40; [.M263]&lt;=64); &quot;RA&quot;;                 IF(AND([.M263]&gt;=80; [.M263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264] &lt; 25; [.I264]; [.I264] * [.L264])" office:value-type="float" office:value="0" calcext:value-type="float">
            <text:p>0</text:p>
          </table:table-cell>
          <table:table-cell table:style-name="ce28" table:formula="of:=IF([.M264]&gt;0;     IF(AND([.M264]&gt;0; [.M264]&lt;=8); &quot;RB&quot;;         IF(AND([.M264]&gt;=10; [.M264]&lt;=25); &quot;RM&quot;;             IF(AND([.M264]&gt;=40; [.M264]&lt;=64); &quot;RA&quot;;                 IF(AND([.M264]&gt;=80; [.M264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265] &lt; 25; [.I265]; [.I265] * [.L265])" office:value-type="float" office:value="0" calcext:value-type="float">
            <text:p>0</text:p>
          </table:table-cell>
          <table:table-cell table:style-name="ce28" table:formula="of:=IF([.M265]&gt;0;     IF(AND([.M265]&gt;0; [.M265]&lt;=8); &quot;RB&quot;;         IF(AND([.M265]&gt;=10; [.M265]&lt;=25); &quot;RM&quot;;             IF(AND([.M265]&gt;=40; [.M265]&lt;=64); &quot;RA&quot;;                 IF(AND([.M265]&gt;=80; [.M265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266] &lt; 25; [.I266]; [.I266] * [.L266])" office:value-type="float" office:value="0" calcext:value-type="float">
            <text:p>0</text:p>
          </table:table-cell>
          <table:table-cell table:style-name="ce28" table:formula="of:=IF([.M266]&gt;0;     IF(AND([.M266]&gt;0; [.M266]&lt;=8); &quot;RB&quot;;         IF(AND([.M266]&gt;=10; [.M266]&lt;=25); &quot;RM&quot;;             IF(AND([.M266]&gt;=40; [.M266]&lt;=64); &quot;RA&quot;;                 IF(AND([.M266]&gt;=80; [.M266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2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267] &lt; 25; [.I267]; [.I267] * [.L267])" office:value-type="float" office:value="0" calcext:value-type="float">
            <text:p>0</text:p>
          </table:table-cell>
          <table:table-cell table:style-name="ce28" table:formula="of:=IF([.M267]&gt;0;     IF(AND([.M267]&gt;0; [.M267]&lt;=8); &quot;RB&quot;;         IF(AND([.M267]&gt;=10; [.M267]&lt;=25); &quot;RM&quot;;             IF(AND([.M267]&gt;=40; [.M267]&lt;=64); &quot;RA&quot;;                 IF(AND([.M267]&gt;=80; [.M267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268] &lt; 25; [.I268]; [.I268] * [.L268])" office:value-type="float" office:value="0" calcext:value-type="float">
            <text:p>0</text:p>
          </table:table-cell>
          <table:table-cell table:style-name="ce28" table:formula="of:=IF([.M268]&gt;0;     IF(AND([.M268]&gt;0; [.M268]&lt;=8); &quot;RB&quot;;         IF(AND([.M268]&gt;=10; [.M268]&lt;=25); &quot;RM&quot;;             IF(AND([.M268]&gt;=40; [.M268]&lt;=64); &quot;RA&quot;;                 IF(AND([.M268]&gt;=80; [.M268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269] &lt; 25; [.I269]; [.I269] * [.L269])" office:value-type="float" office:value="0" calcext:value-type="float">
            <text:p>0</text:p>
          </table:table-cell>
          <table:table-cell table:style-name="ce28" table:formula="of:=IF([.M269]&gt;0;     IF(AND([.M269]&gt;0; [.M269]&lt;=8); &quot;RB&quot;;         IF(AND([.M269]&gt;=10; [.M269]&lt;=25); &quot;RM&quot;;             IF(AND([.M269]&gt;=40; [.M269]&lt;=64); &quot;RA&quot;;                 IF(AND([.M269]&gt;=80; [.M269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270] &lt; 25; [.I270]; [.I270] * [.L270])" office:value-type="float" office:value="0" calcext:value-type="float">
            <text:p>0</text:p>
          </table:table-cell>
          <table:table-cell table:style-name="ce28" table:formula="of:=IF([.M270]&gt;0;     IF(AND([.M270]&gt;0; [.M270]&lt;=8); &quot;RB&quot;;         IF(AND([.M270]&gt;=10; [.M270]&lt;=25); &quot;RM&quot;;             IF(AND([.M270]&gt;=40; [.M270]&lt;=64); &quot;RA&quot;;                 IF(AND([.M270]&gt;=80; [.M270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271] &lt; 25; [.I271]; [.I271] * [.L271])" office:value-type="float" office:value="0" calcext:value-type="float">
            <text:p>0</text:p>
          </table:table-cell>
          <table:table-cell table:style-name="ce28" table:formula="of:=IF([.M271]&gt;0;     IF(AND([.M271]&gt;0; [.M271]&lt;=8); &quot;RB&quot;;         IF(AND([.M271]&gt;=10; [.M271]&lt;=25); &quot;RM&quot;;             IF(AND([.M271]&gt;=40; [.M271]&lt;=64); &quot;RA&quot;;                 IF(AND([.M271]&gt;=80; [.M271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272] &lt; 25; [.I272]; [.I272] * [.L272])" office:value-type="float" office:value="0" calcext:value-type="float">
            <text:p>0</text:p>
          </table:table-cell>
          <table:table-cell table:style-name="ce28" table:formula="of:=IF([.M272]&gt;0;     IF(AND([.M272]&gt;0; [.M272]&lt;=8); &quot;RB&quot;;         IF(AND([.M272]&gt;=10; [.M272]&lt;=25); &quot;RM&quot;;             IF(AND([.M272]&gt;=40; [.M272]&lt;=64); &quot;RA&quot;;                 IF(AND([.M272]&gt;=80; [.M272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273] &lt; 25; [.I273]; [.I273] * [.L273])" office:value-type="float" office:value="0" calcext:value-type="float">
            <text:p>0</text:p>
          </table:table-cell>
          <table:table-cell table:style-name="ce28" table:formula="of:=IF([.M273]&gt;0;     IF(AND([.M273]&gt;0; [.M273]&lt;=8); &quot;RB&quot;;         IF(AND([.M273]&gt;=10; [.M273]&lt;=25); &quot;RM&quot;;             IF(AND([.M273]&gt;=40; [.M273]&lt;=64); &quot;RA&quot;;                 IF(AND([.M273]&gt;=80; [.M273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274] &lt; 25; [.I274]; [.I274] * [.L274])" office:value-type="float" office:value="0" calcext:value-type="float">
            <text:p>0</text:p>
          </table:table-cell>
          <table:table-cell table:style-name="ce28" table:formula="of:=IF([.M274]&gt;0;     IF(AND([.M274]&gt;0; [.M274]&lt;=8); &quot;RB&quot;;         IF(AND([.M274]&gt;=10; [.M274]&lt;=25); &quot;RM&quot;;             IF(AND([.M274]&gt;=40; [.M274]&lt;=64); &quot;RA&quot;;                 IF(AND([.M274]&gt;=80; [.M274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275] &lt; 25; [.I275]; [.I275] * [.L275])" office:value-type="float" office:value="0" calcext:value-type="float">
            <text:p>0</text:p>
          </table:table-cell>
          <table:table-cell table:style-name="ce28" table:formula="of:=IF([.M275]&gt;0;     IF(AND([.M275]&gt;0; [.M275]&lt;=8); &quot;RB&quot;;         IF(AND([.M275]&gt;=10; [.M275]&lt;=25); &quot;RM&quot;;             IF(AND([.M275]&gt;=40; [.M275]&lt;=64); &quot;RA&quot;;                 IF(AND([.M275]&gt;=80; [.M275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276] &lt; 25; [.I276]; [.I276] * [.L276])" office:value-type="float" office:value="0" calcext:value-type="float">
            <text:p>0</text:p>
          </table:table-cell>
          <table:table-cell table:style-name="ce28" table:formula="of:=IF([.M276]&gt;0;     IF(AND([.M276]&gt;0; [.M276]&lt;=8); &quot;RB&quot;;         IF(AND([.M276]&gt;=10; [.M276]&lt;=25); &quot;RM&quot;;             IF(AND([.M276]&gt;=40; [.M276]&lt;=64); &quot;RA&quot;;                 IF(AND([.M276]&gt;=80; [.M276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277] &lt; 25; [.I277]; [.I277] * [.L277])" office:value-type="float" office:value="0" calcext:value-type="float">
            <text:p>0</text:p>
          </table:table-cell>
          <table:table-cell table:style-name="ce28" table:formula="of:=IF([.M277]&gt;0;     IF(AND([.M277]&gt;0; [.M277]&lt;=8); &quot;RB&quot;;         IF(AND([.M277]&gt;=10; [.M277]&lt;=25); &quot;RM&quot;;             IF(AND([.M277]&gt;=40; [.M277]&lt;=64); &quot;RA&quot;;                 IF(AND([.M277]&gt;=80; [.M277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278] &lt; 25; [.I278]; [.I278] * [.L278])" office:value-type="float" office:value="0" calcext:value-type="float">
            <text:p>0</text:p>
          </table:table-cell>
          <table:table-cell table:style-name="ce28" table:formula="of:=IF([.M278]&gt;0;     IF(AND([.M278]&gt;0; [.M278]&lt;=8); &quot;RB&quot;;         IF(AND([.M278]&gt;=10; [.M278]&lt;=25); &quot;RM&quot;;             IF(AND([.M278]&gt;=40; [.M278]&lt;=64); &quot;RA&quot;;                 IF(AND([.M278]&gt;=80; [.M278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279] &lt; 25; [.I279]; [.I279] * [.L279])" office:value-type="float" office:value="0" calcext:value-type="float">
            <text:p>0</text:p>
          </table:table-cell>
          <table:table-cell table:style-name="ce28" table:formula="of:=IF([.M279]&gt;0;     IF(AND([.M279]&gt;0; [.M279]&lt;=8); &quot;RB&quot;;         IF(AND([.M279]&gt;=10; [.M279]&lt;=25); &quot;RM&quot;;             IF(AND([.M279]&gt;=40; [.M279]&lt;=64); &quot;RA&quot;;                 IF(AND([.M279]&gt;=80; [.M279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280] &lt; 25; [.I280]; [.I280] * [.L280])" office:value-type="float" office:value="0" calcext:value-type="float">
            <text:p>0</text:p>
          </table:table-cell>
          <table:table-cell table:style-name="ce28" table:formula="of:=IF([.M280]&gt;0;     IF(AND([.M280]&gt;0; [.M280]&lt;=8); &quot;RB&quot;;         IF(AND([.M280]&gt;=10; [.M280]&lt;=25); &quot;RM&quot;;             IF(AND([.M280]&gt;=40; [.M280]&lt;=64); &quot;RA&quot;;                 IF(AND([.M280]&gt;=80; [.M280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281] &lt; 25; [.I281]; [.I281] * [.L281])" office:value-type="float" office:value="0" calcext:value-type="float">
            <text:p>0</text:p>
          </table:table-cell>
          <table:table-cell table:style-name="ce28" table:formula="of:=IF([.M281]&gt;0;     IF(AND([.M281]&gt;0; [.M281]&lt;=8); &quot;RB&quot;;         IF(AND([.M281]&gt;=10; [.M281]&lt;=25); &quot;RM&quot;;             IF(AND([.M281]&gt;=40; [.M281]&lt;=64); &quot;RA&quot;;                 IF(AND([.M281]&gt;=80; [.M281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282] &lt; 25; [.I282]; [.I282] * [.L282])" office:value-type="float" office:value="0" calcext:value-type="float">
            <text:p>0</text:p>
          </table:table-cell>
          <table:table-cell table:style-name="ce28" table:formula="of:=IF([.M282]&gt;0;     IF(AND([.M282]&gt;0; [.M282]&lt;=8); &quot;RB&quot;;         IF(AND([.M282]&gt;=10; [.M282]&lt;=25); &quot;RM&quot;;             IF(AND([.M282]&gt;=40; [.M282]&lt;=64); &quot;RA&quot;;                 IF(AND([.M282]&gt;=80; [.M282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283] &lt; 25; [.I283]; [.I283] * [.L283])" office:value-type="float" office:value="0" calcext:value-type="float">
            <text:p>0</text:p>
          </table:table-cell>
          <table:table-cell table:style-name="ce28" table:formula="of:=IF([.M283]&gt;0;     IF(AND([.M283]&gt;0; [.M283]&lt;=8); &quot;RB&quot;;         IF(AND([.M283]&gt;=10; [.M283]&lt;=25); &quot;RM&quot;;             IF(AND([.M283]&gt;=40; [.M283]&lt;=64); &quot;RA&quot;;                 IF(AND([.M283]&gt;=80; [.M283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284] &lt; 25; [.I284]; [.I284] * [.L284])" office:value-type="float" office:value="0" calcext:value-type="float">
            <text:p>0</text:p>
          </table:table-cell>
          <table:table-cell table:style-name="ce28" table:formula="of:=IF([.M284]&gt;0;     IF(AND([.M284]&gt;0; [.M284]&lt;=8); &quot;RB&quot;;         IF(AND([.M284]&gt;=10; [.M284]&lt;=25); &quot;RM&quot;;             IF(AND([.M284]&gt;=40; [.M284]&lt;=64); &quot;RA&quot;;                 IF(AND([.M284]&gt;=80; [.M284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285] &lt; 25; [.I285]; [.I285] * [.L285])" office:value-type="float" office:value="0" calcext:value-type="float">
            <text:p>0</text:p>
          </table:table-cell>
          <table:table-cell table:style-name="ce28" table:formula="of:=IF([.M285]&gt;0;     IF(AND([.M285]&gt;0; [.M285]&lt;=8); &quot;RB&quot;;         IF(AND([.M285]&gt;=10; [.M285]&lt;=25); &quot;RM&quot;;             IF(AND([.M285]&gt;=40; [.M285]&lt;=64); &quot;RA&quot;;                 IF(AND([.M285]&gt;=80; [.M285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286] &lt; 25; [.I286]; [.I286] * [.L286])" office:value-type="float" office:value="0" calcext:value-type="float">
            <text:p>0</text:p>
          </table:table-cell>
          <table:table-cell table:style-name="ce28" table:formula="of:=IF([.M286]&gt;0;     IF(AND([.M286]&gt;0; [.M286]&lt;=8); &quot;RB&quot;;         IF(AND([.M286]&gt;=10; [.M286]&lt;=25); &quot;RM&quot;;             IF(AND([.M286]&gt;=40; [.M286]&lt;=64); &quot;RA&quot;;                 IF(AND([.M286]&gt;=80; [.M286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287] &lt; 25; [.I287]; [.I287] * [.L287])" office:value-type="float" office:value="0" calcext:value-type="float">
            <text:p>0</text:p>
          </table:table-cell>
          <table:table-cell table:style-name="ce28" table:formula="of:=IF([.M287]&gt;0;     IF(AND([.M287]&gt;0; [.M287]&lt;=8); &quot;RB&quot;;         IF(AND([.M287]&gt;=10; [.M287]&lt;=25); &quot;RM&quot;;             IF(AND([.M287]&gt;=40; [.M287]&lt;=64); &quot;RA&quot;;                 IF(AND([.M287]&gt;=80; [.M287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288] &lt; 25; [.I288]; [.I288] * [.L288])" office:value-type="float" office:value="0" calcext:value-type="float">
            <text:p>0</text:p>
          </table:table-cell>
          <table:table-cell table:style-name="ce28" table:formula="of:=IF([.M288]&gt;0;     IF(AND([.M288]&gt;0; [.M288]&lt;=8); &quot;RB&quot;;         IF(AND([.M288]&gt;=10; [.M288]&lt;=25); &quot;RM&quot;;             IF(AND([.M288]&gt;=40; [.M288]&lt;=64); &quot;RA&quot;;                 IF(AND([.M288]&gt;=80; [.M288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289] &lt; 25; [.I289]; [.I289] * [.L289])" office:value-type="float" office:value="0" calcext:value-type="float">
            <text:p>0</text:p>
          </table:table-cell>
          <table:table-cell table:style-name="ce28" table:formula="of:=IF([.M289]&gt;0;     IF(AND([.M289]&gt;0; [.M289]&lt;=8); &quot;RB&quot;;         IF(AND([.M289]&gt;=10; [.M289]&lt;=25); &quot;RM&quot;;             IF(AND([.M289]&gt;=40; [.M289]&lt;=64); &quot;RA&quot;;                 IF(AND([.M289]&gt;=80; [.M289]&lt;=100); &quot;RE&quot;; &quot;&quot;)             )         )     );     &quot;&quot; )">
            <text:p/>
          </table:table-cell>
          <table:table-cell table:style-name="ce17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290] &lt; 25; [.I290]; [.I290] * [.L290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291] &lt; 25; [.I291]; [.I291] * [.L291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292] &lt; 25; [.I292]; [.I292] * [.L292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293] &lt; 25; [.I293]; [.I293] * [.L293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294] &lt; 25; [.I294]; [.I294] * [.L294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295] &lt; 25; [.I295]; [.I295] * [.L295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296] &lt; 25; [.I296]; [.I296] * [.L296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297] &lt; 25; [.I297]; [.I297] * [.L297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298] &lt; 25; [.I298]; [.I298] * [.L298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299] &lt; 25; [.I299]; [.I299] * [.L299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300] &lt; 25; [.I300]; [.I300] * [.L300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301] &lt; 25; [.I301]; [.I301] * [.L301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302] &lt; 25; [.I302]; [.I302] * [.L302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303] &lt; 25; [.I303]; [.I303] * [.L303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304] &lt; 25; [.I304]; [.I304] * [.L304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305] &lt; 25; [.I305]; [.I305] * [.L305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306] &lt; 25; [.I306]; [.I306] * [.L306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307] &lt; 25; [.I307]; [.I307] * [.L307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308] &lt; 25; [.I308]; [.I308] * [.L308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309] &lt; 25; [.I309]; [.I309] * [.L309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310] &lt; 25; [.I310]; [.I310] * [.L310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311] &lt; 25; [.I311]; [.I311] * [.L311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312] &lt; 25; [.I312]; [.I312] * [.L312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313] &lt; 25; [.I313]; [.I313] * [.L313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314] &lt; 25; [.I314]; [.I314] * [.L314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315] &lt; 25; [.I315]; [.I315] * [.L315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316] &lt; 25; [.I316]; [.I316] * [.L316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317] &lt; 25; [.I317]; [.I317] * [.L317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318] &lt; 25; [.I318]; [.I318] * [.L318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319] &lt; 25; [.I319]; [.I319] * [.L319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320] &lt; 25; [.I320]; [.I320] * [.L320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321] &lt; 25; [.I321]; [.I321] * [.L321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322] &lt; 25; [.I322]; [.I322] * [.L322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323] &lt; 25; [.I323]; [.I323] * [.L323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324] &lt; 25; [.I324]; [.I324] * [.L324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325] &lt; 25; [.I325]; [.I325] * [.L325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326] &lt; 25; [.I326]; [.I326] * [.L326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327] &lt; 25; [.I327]; [.I327] * [.L327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328] &lt; 25; [.I328]; [.I328] * [.L328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329] &lt; 25; [.I329]; [.I329] * [.L329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330] &lt; 25; [.I330]; [.I330] * [.L330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331] &lt; 25; [.I331]; [.I331] * [.L331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332] &lt; 25; [.I332]; [.I332] * [.L332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333] &lt; 25; [.I333]; [.I333] * [.L333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334] &lt; 25; [.I334]; [.I334] * [.L334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335] &lt; 25; [.I335]; [.I335] * [.L335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336] &lt; 25; [.I336]; [.I336] * [.L336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337] &lt; 25; [.I337]; [.I337] * [.L337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338] &lt; 25; [.I338]; [.I338] * [.L338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339] &lt; 25; [.I339]; [.I339] * [.L339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340] &lt; 25; [.I340]; [.I340] * [.L340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341] &lt; 25; [.I341]; [.I341] * [.L341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342] &lt; 25; [.I342]; [.I342] * [.L342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343] &lt; 25; [.I343]; [.I343] * [.L343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344] &lt; 25; [.I344]; [.I344] * [.L344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345] &lt; 25; [.I345]; [.I345] * [.L345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346] &lt; 25; [.I346]; [.I346] * [.L346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347] &lt; 25; [.I347]; [.I347] * [.L347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348] &lt; 25; [.I348]; [.I348] * [.L348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349] &lt; 25; [.I349]; [.I349] * [.L349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350] &lt; 25; [.I350]; [.I350] * [.L350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351] &lt; 25; [.I351]; [.I351] * [.L351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352] &lt; 25; [.I352]; [.I352] * [.L352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353] &lt; 25; [.I353]; [.I353] * [.L353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354] &lt; 25; [.I354]; [.I354] * [.L354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355] &lt; 25; [.I355]; [.I355] * [.L355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356] &lt; 25; [.I356]; [.I356] * [.L356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357] &lt; 25; [.I357]; [.I357] * [.L357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358] &lt; 25; [.I358]; [.I358] * [.L358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359] &lt; 25; [.I359]; [.I359] * [.L359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360] &lt; 25; [.I360]; [.I360] * [.L360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361] &lt; 25; [.I361]; [.I361] * [.L361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362] &lt; 25; [.I362]; [.I362] * [.L362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363] &lt; 25; [.I363]; [.I363] * [.L363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364] &lt; 25; [.I364]; [.I364] * [.L364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365] &lt; 25; [.I365]; [.I365] * [.L365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366] &lt; 25; [.I366]; [.I366] * [.L366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367] &lt; 25; [.I367]; [.I367] * [.L367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368] &lt; 25; [.I368]; [.I368] * [.L368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369] &lt; 25; [.I369]; [.I369] * [.L369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370] &lt; 25; [.I370]; [.I370] * [.L370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371] &lt; 25; [.I371]; [.I371] * [.L371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372] &lt; 25; [.I372]; [.I372] * [.L372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373] &lt; 25; [.I373]; [.I373] * [.L373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374] &lt; 25; [.I374]; [.I374] * [.L374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375] &lt; 25; [.I375]; [.I375] * [.L375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376] &lt; 25; [.I376]; [.I376] * [.L376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377] &lt; 25; [.I377]; [.I377] * [.L377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378] &lt; 25; [.I378]; [.I378] * [.L378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379] &lt; 25; [.I379]; [.I379] * [.L379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380] &lt; 25; [.I380]; [.I380] * [.L380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381] &lt; 25; [.I381]; [.I381] * [.L381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382] &lt; 25; [.I382]; [.I382] * [.L382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383] &lt; 25; [.I383]; [.I383] * [.L383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384] &lt; 25; [.I384]; [.I384] * [.L384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385] &lt; 25; [.I385]; [.I385] * [.L385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386] &lt; 25; [.I386]; [.I386] * [.L386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387] &lt; 25; [.I387]; [.I387] * [.L387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388] &lt; 25; [.I388]; [.I388] * [.L388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389] &lt; 25; [.I389]; [.I389] * [.L389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390] &lt; 25; [.I390]; [.I390] * [.L390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391] &lt; 25; [.I391]; [.I391] * [.L391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392] &lt; 25; [.I392]; [.I392] * [.L392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393] &lt; 25; [.I393]; [.I393] * [.L393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394] &lt; 25; [.I394]; [.I394] * [.L394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395] &lt; 25; [.I395]; [.I395] * [.L395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396] &lt; 25; [.I396]; [.I396] * [.L396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397] &lt; 25; [.I397]; [.I397] * [.L397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398] &lt; 25; [.I398]; [.I398] * [.L398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399] &lt; 25; [.I399]; [.I399] * [.L399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400] &lt; 25; [.I400]; [.I400] * [.L400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401] &lt; 25; [.I401]; [.I401] * [.L401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402] &lt; 25; [.I402]; [.I402] * [.L402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403] &lt; 25; [.I403]; [.I403] * [.L403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404] &lt; 25; [.I404]; [.I404] * [.L404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405] &lt; 25; [.I405]; [.I405] * [.L405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406] &lt; 25; [.I406]; [.I406] * [.L406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407] &lt; 25; [.I407]; [.I407] * [.L407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408] &lt; 25; [.I408]; [.I408] * [.L408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409] &lt; 25; [.I409]; [.I409] * [.L409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410] &lt; 25; [.I410]; [.I410] * [.L410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411] &lt; 25; [.I411]; [.I411] * [.L411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412] &lt; 25; [.I412]; [.I412] * [.L412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413] &lt; 25; [.I413]; [.I413] * [.L413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414] &lt; 25; [.I414]; [.I414] * [.L414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415] &lt; 25; [.I415]; [.I415] * [.L415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416] &lt; 25; [.I416]; [.I416] * [.L416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417] &lt; 25; [.I417]; [.I417] * [.L417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418] &lt; 25; [.I418]; [.I418] * [.L418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419] &lt; 25; [.I419]; [.I419] * [.L419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420] &lt; 25; [.I420]; [.I420] * [.L420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421] &lt; 25; [.I421]; [.I421] * [.L421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422] &lt; 25; [.I422]; [.I422] * [.L422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423] &lt; 25; [.I423]; [.I423] * [.L423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424] &lt; 25; [.I424]; [.I424] * [.L424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425] &lt; 25; [.I425]; [.I425] * [.L425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426] &lt; 25; [.I426]; [.I426] * [.L426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427] &lt; 25; [.I427]; [.I427] * [.L427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428] &lt; 25; [.I428]; [.I428] * [.L428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429] &lt; 25; [.I429]; [.I429] * [.L429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430] &lt; 25; [.I430]; [.I430] * [.L430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431] &lt; 25; [.I431]; [.I431] * [.L431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432] &lt; 25; [.I432]; [.I432] * [.L432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433] &lt; 25; [.I433]; [.I433] * [.L433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434] &lt; 25; [.I434]; [.I434] * [.L434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435] &lt; 25; [.I435]; [.I435] * [.L435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436] &lt; 25; [.I436]; [.I436] * [.L436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437] &lt; 25; [.I437]; [.I437] * [.L437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438] &lt; 25; [.I438]; [.I438] * [.L438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439] &lt; 25; [.I439]; [.I439] * [.L439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440] &lt; 25; [.I440]; [.I440] * [.L440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441] &lt; 25; [.I441]; [.I441] * [.L441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442] &lt; 25; [.I442]; [.I442] * [.L442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443] &lt; 25; [.I443]; [.I443] * [.L443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444] &lt; 25; [.I444]; [.I444] * [.L444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445] &lt; 25; [.I445]; [.I445] * [.L445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446] &lt; 25; [.I446]; [.I446] * [.L446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447] &lt; 25; [.I447]; [.I447] * [.L447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448] &lt; 25; [.I448]; [.I448] * [.L448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449] &lt; 25; [.I449]; [.I449] * [.L449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450] &lt; 25; [.I450]; [.I450] * [.L450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451] &lt; 25; [.I451]; [.I451] * [.L451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452] &lt; 25; [.I452]; [.I452] * [.L452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453] &lt; 25; [.I453]; [.I453] * [.L453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454] &lt; 25; [.I454]; [.I454] * [.L454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455] &lt; 25; [.I455]; [.I455] * [.L455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456] &lt; 25; [.I456]; [.I456] * [.L456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457] &lt; 25; [.I457]; [.I457] * [.L457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458] &lt; 25; [.I458]; [.I458] * [.L458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459] &lt; 25; [.I459]; [.I459] * [.L459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460] &lt; 25; [.I460]; [.I460] * [.L460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461] &lt; 25; [.I461]; [.I461] * [.L461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462] &lt; 25; [.I462]; [.I462] * [.L462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463] &lt; 25; [.I463]; [.I463] * [.L463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464] &lt; 25; [.I464]; [.I464] * [.L464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465] &lt; 25; [.I465]; [.I465] * [.L465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466] &lt; 25; [.I466]; [.I466] * [.L466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467] &lt; 25; [.I467]; [.I467] * [.L467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468] &lt; 25; [.I468]; [.I468] * [.L468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469] &lt; 25; [.I469]; [.I469] * [.L469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470] &lt; 25; [.I470]; [.I470] * [.L470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471] &lt; 25; [.I471]; [.I471] * [.L471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472] &lt; 25; [.I472]; [.I472] * [.L472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473] &lt; 25; [.I473]; [.I473] * [.L473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474] &lt; 25; [.I474]; [.I474] * [.L474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475] &lt; 25; [.I475]; [.I475] * [.L475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476] &lt; 25; [.I476]; [.I476] * [.L476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477] &lt; 25; [.I477]; [.I477] * [.L477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478] &lt; 25; [.I478]; [.I478] * [.L478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479] &lt; 25; [.I479]; [.I479] * [.L479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480] &lt; 25; [.I480]; [.I480] * [.L480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481] &lt; 25; [.I481]; [.I481] * [.L481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482] &lt; 25; [.I482]; [.I482] * [.L482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483] &lt; 25; [.I483]; [.I483] * [.L483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484] &lt; 25; [.I484]; [.I484] * [.L484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485] &lt; 25; [.I485]; [.I485] * [.L485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486] &lt; 25; [.I486]; [.I486] * [.L486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487] &lt; 25; [.I487]; [.I487] * [.L487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488] &lt; 25; [.I488]; [.I488] * [.L488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489] &lt; 25; [.I489]; [.I489] * [.L489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490] &lt; 25; [.I490]; [.I490] * [.L490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491] &lt; 25; [.I491]; [.I491] * [.L491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492] &lt; 25; [.I492]; [.I492] * [.L492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493] &lt; 25; [.I493]; [.I493] * [.L493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494] &lt; 25; [.I494]; [.I494] * [.L494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495] &lt; 25; [.I495]; [.I495] * [.L495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496] &lt; 25; [.I496]; [.I496] * [.L496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497] &lt; 25; [.I497]; [.I497] * [.L497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498] &lt; 25; [.I498]; [.I498] * [.L498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499] &lt; 25; [.I499]; [.I499] * [.L499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500] &lt; 25; [.I500]; [.I500] * [.L500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501] &lt; 25; [.I501]; [.I501] * [.L501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502] &lt; 25; [.I502]; [.I502] * [.L502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503] &lt; 25; [.I503]; [.I503] * [.L503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504] &lt; 25; [.I504]; [.I504] * [.L504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505] &lt; 25; [.I505]; [.I505] * [.L505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506] &lt; 25; [.I506]; [.I506] * [.L506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507] &lt; 25; [.I507]; [.I507] * [.L507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508] &lt; 25; [.I508]; [.I508] * [.L508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509] &lt; 25; [.I509]; [.I509] * [.L509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510] &lt; 25; [.I510]; [.I510] * [.L510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511] &lt; 25; [.I511]; [.I511] * [.L511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512] &lt; 25; [.I512]; [.I512] * [.L512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513] &lt; 25; [.I513]; [.I513] * [.L513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514] &lt; 25; [.I514]; [.I514] * [.L514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515] &lt; 25; [.I515]; [.I515] * [.L515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516] &lt; 25; [.I516]; [.I516] * [.L516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517] &lt; 25; [.I517]; [.I517] * [.L517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518] &lt; 25; [.I518]; [.I518] * [.L518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519] &lt; 25; [.I519]; [.I519] * [.L519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520] &lt; 25; [.I520]; [.I520] * [.L520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521] &lt; 25; [.I521]; [.I521] * [.L521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522] &lt; 25; [.I522]; [.I522] * [.L522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523] &lt; 25; [.I523]; [.I523] * [.L523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524] &lt; 25; [.I524]; [.I524] * [.L524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525] &lt; 25; [.I525]; [.I525] * [.L525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526] &lt; 25; [.I526]; [.I526] * [.L526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527] &lt; 25; [.I527]; [.I527] * [.L527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528] &lt; 25; [.I528]; [.I528] * [.L528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529] &lt; 25; [.I529]; [.I529] * [.L529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530] &lt; 25; [.I530]; [.I530] * [.L530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531] &lt; 25; [.I531]; [.I531] * [.L531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532] &lt; 25; [.I532]; [.I532] * [.L532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533] &lt; 25; [.I533]; [.I533] * [.L533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534] &lt; 25; [.I534]; [.I534] * [.L534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535] &lt; 25; [.I535]; [.I535] * [.L535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536] &lt; 25; [.I536]; [.I536] * [.L536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537] &lt; 25; [.I537]; [.I537] * [.L537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538] &lt; 25; [.I538]; [.I538] * [.L538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539] &lt; 25; [.I539]; [.I539] * [.L539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540] &lt; 25; [.I540]; [.I540] * [.L540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541] &lt; 25; [.I541]; [.I541] * [.L541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542] &lt; 25; [.I542]; [.I542] * [.L542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543] &lt; 25; [.I543]; [.I543] * [.L543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544] &lt; 25; [.I544]; [.I544] * [.L544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545] &lt; 25; [.I545]; [.I545] * [.L545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546] &lt; 25; [.I546]; [.I546] * [.L546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547] &lt; 25; [.I547]; [.I547] * [.L547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548] &lt; 25; [.I548]; [.I548] * [.L548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549] &lt; 25; [.I549]; [.I549] * [.L549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550] &lt; 25; [.I550]; [.I550] * [.L550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551] &lt; 25; [.I551]; [.I551] * [.L551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552] &lt; 25; [.I552]; [.I552] * [.L552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553] &lt; 25; [.I553]; [.I553] * [.L553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554] &lt; 25; [.I554]; [.I554] * [.L554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555] &lt; 25; [.I555]; [.I555] * [.L555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556] &lt; 25; [.I556]; [.I556] * [.L556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557] &lt; 25; [.I557]; [.I557] * [.L557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558] &lt; 25; [.I558]; [.I558] * [.L558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559] &lt; 25; [.I559]; [.I559] * [.L559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560] &lt; 25; [.I560]; [.I560] * [.L560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561] &lt; 25; [.I561]; [.I561] * [.L561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562] &lt; 25; [.I562]; [.I562] * [.L562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563] &lt; 25; [.I563]; [.I563] * [.L563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564] &lt; 25; [.I564]; [.I564] * [.L564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565] &lt; 25; [.I565]; [.I565] * [.L565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566] &lt; 25; [.I566]; [.I566] * [.L566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567] &lt; 25; [.I567]; [.I567] * [.L567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568] &lt; 25; [.I568]; [.I568] * [.L568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569] &lt; 25; [.I569]; [.I569] * [.L569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570] &lt; 25; [.I570]; [.I570] * [.L570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571] &lt; 25; [.I571]; [.I571] * [.L571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572] &lt; 25; [.I572]; [.I572] * [.L572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573] &lt; 25; [.I573]; [.I573] * [.L573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574] &lt; 25; [.I574]; [.I574] * [.L574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575] &lt; 25; [.I575]; [.I575] * [.L575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576] &lt; 25; [.I576]; [.I576] * [.L576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577] &lt; 25; [.I577]; [.I577] * [.L577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578] &lt; 25; [.I578]; [.I578] * [.L578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579] &lt; 25; [.I579]; [.I579] * [.L579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580] &lt; 25; [.I580]; [.I580] * [.L580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581] &lt; 25; [.I581]; [.I581] * [.L581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582] &lt; 25; [.I582]; [.I582] * [.L582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583] &lt; 25; [.I583]; [.I583] * [.L583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584] &lt; 25; [.I584]; [.I584] * [.L584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585] &lt; 25; [.I585]; [.I585] * [.L585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586] &lt; 25; [.I586]; [.I586] * [.L586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587] &lt; 25; [.I587]; [.I587] * [.L587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588] &lt; 25; [.I588]; [.I588] * [.L588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589] &lt; 25; [.I589]; [.I589] * [.L589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590] &lt; 25; [.I590]; [.I590] * [.L590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591] &lt; 25; [.I591]; [.I591] * [.L591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592] &lt; 25; [.I592]; [.I592] * [.L592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593] &lt; 25; [.I593]; [.I593] * [.L593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594] &lt; 25; [.I594]; [.I594] * [.L594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595] &lt; 25; [.I595]; [.I595] * [.L595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596] &lt; 25; [.I596]; [.I596] * [.L596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597] &lt; 25; [.I597]; [.I597] * [.L597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598] &lt; 25; [.I598]; [.I598] * [.L598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599] &lt; 25; [.I599]; [.I599] * [.L599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600] &lt; 25; [.I600]; [.I600] * [.L600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601] &lt; 25; [.I601]; [.I601] * [.L601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602] &lt; 25; [.I602]; [.I602] * [.L602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603] &lt; 25; [.I603]; [.I603] * [.L603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604] &lt; 25; [.I604]; [.I604] * [.L604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605] &lt; 25; [.I605]; [.I605] * [.L605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606] &lt; 25; [.I606]; [.I606] * [.L606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607] &lt; 25; [.I607]; [.I607] * [.L607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608] &lt; 25; [.I608]; [.I608] * [.L608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609] &lt; 25; [.I609]; [.I609] * [.L609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610] &lt; 25; [.I610]; [.I610] * [.L610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611] &lt; 25; [.I611]; [.I611] * [.L611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612] &lt; 25; [.I612]; [.I612] * [.L612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613] &lt; 25; [.I613]; [.I613] * [.L613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614] &lt; 25; [.I614]; [.I614] * [.L614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615] &lt; 25; [.I615]; [.I615] * [.L615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616] &lt; 25; [.I616]; [.I616] * [.L616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617] &lt; 25; [.I617]; [.I617] * [.L617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618] &lt; 25; [.I618]; [.I618] * [.L618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619] &lt; 25; [.I619]; [.I619] * [.L619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620] &lt; 25; [.I620]; [.I620] * [.L620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621] &lt; 25; [.I621]; [.I621] * [.L621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622] &lt; 25; [.I622]; [.I622] * [.L622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623] &lt; 25; [.I623]; [.I623] * [.L623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624] &lt; 25; [.I624]; [.I624] * [.L624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625] &lt; 25; [.I625]; [.I625] * [.L625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626] &lt; 25; [.I626]; [.I626] * [.L626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627] &lt; 25; [.I627]; [.I627] * [.L627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628] &lt; 25; [.I628]; [.I628] * [.L628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629] &lt; 25; [.I629]; [.I629] * [.L629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630] &lt; 25; [.I630]; [.I630] * [.L630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631] &lt; 25; [.I631]; [.I631] * [.L631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632] &lt; 25; [.I632]; [.I632] * [.L632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633] &lt; 25; [.I633]; [.I633] * [.L633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634] &lt; 25; [.I634]; [.I634] * [.L634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635] &lt; 25; [.I635]; [.I635] * [.L635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636] &lt; 25; [.I636]; [.I636] * [.L636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637] &lt; 25; [.I637]; [.I637] * [.L637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638] &lt; 25; [.I638]; [.I638] * [.L638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639] &lt; 25; [.I639]; [.I639] * [.L639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640] &lt; 25; [.I640]; [.I640] * [.L640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641] &lt; 25; [.I641]; [.I641] * [.L641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642] &lt; 25; [.I642]; [.I642] * [.L642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643] &lt; 25; [.I643]; [.I643] * [.L643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644] &lt; 25; [.I644]; [.I644] * [.L644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645] &lt; 25; [.I645]; [.I645] * [.L645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646] &lt; 25; [.I646]; [.I646] * [.L646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647] &lt; 25; [.I647]; [.I647] * [.L647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648] &lt; 25; [.I648]; [.I648] * [.L648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649] &lt; 25; [.I649]; [.I649] * [.L649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650] &lt; 25; [.I650]; [.I650] * [.L650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651] &lt; 25; [.I651]; [.I651] * [.L651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652] &lt; 25; [.I652]; [.I652] * [.L652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653] &lt; 25; [.I653]; [.I653] * [.L653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654] &lt; 25; [.I654]; [.I654] * [.L654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655] &lt; 25; [.I655]; [.I655] * [.L655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656] &lt; 25; [.I656]; [.I656] * [.L656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657] &lt; 25; [.I657]; [.I657] * [.L657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658] &lt; 25; [.I658]; [.I658] * [.L658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659] &lt; 25; [.I659]; [.I659] * [.L659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660] &lt; 25; [.I660]; [.I660] * [.L660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661] &lt; 25; [.I661]; [.I661] * [.L661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662] &lt; 25; [.I662]; [.I662] * [.L662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663] &lt; 25; [.I663]; [.I663] * [.L663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664] &lt; 25; [.I664]; [.I664] * [.L664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665] &lt; 25; [.I665]; [.I665] * [.L665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666] &lt; 25; [.I666]; [.I666] * [.L666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667] &lt; 25; [.I667]; [.I667] * [.L667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668] &lt; 25; [.I668]; [.I668] * [.L668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669] &lt; 25; [.I669]; [.I669] * [.L669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670] &lt; 25; [.I670]; [.I670] * [.L670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671] &lt; 25; [.I671]; [.I671] * [.L671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672] &lt; 25; [.I672]; [.I672] * [.L672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673] &lt; 25; [.I673]; [.I673] * [.L673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674] &lt; 25; [.I674]; [.I674] * [.L674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675] &lt; 25; [.I675]; [.I675] * [.L675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676] &lt; 25; [.I676]; [.I676] * [.L676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677] &lt; 25; [.I677]; [.I677] * [.L677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678] &lt; 25; [.I678]; [.I678] * [.L678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679] &lt; 25; [.I679]; [.I679] * [.L679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680] &lt; 25; [.I680]; [.I680] * [.L680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681] &lt; 25; [.I681]; [.I681] * [.L681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682] &lt; 25; [.I682]; [.I682] * [.L682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683] &lt; 25; [.I683]; [.I683] * [.L683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684] &lt; 25; [.I684]; [.I684] * [.L684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685] &lt; 25; [.I685]; [.I685] * [.L685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686] &lt; 25; [.I686]; [.I686] * [.L686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687] &lt; 25; [.I687]; [.I687] * [.L687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688] &lt; 25; [.I688]; [.I688] * [.L688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689] &lt; 25; [.I689]; [.I689] * [.L689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690] &lt; 25; [.I690]; [.I690] * [.L690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691] &lt; 25; [.I691]; [.I691] * [.L691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692] &lt; 25; [.I692]; [.I692] * [.L692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693] &lt; 25; [.I693]; [.I693] * [.L693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694] &lt; 25; [.I694]; [.I694] * [.L694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695] &lt; 25; [.I695]; [.I695] * [.L695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696] &lt; 25; [.I696]; [.I696] * [.L696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697] &lt; 25; [.I697]; [.I697] * [.L697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698] &lt; 25; [.I698]; [.I698] * [.L698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699] &lt; 25; [.I699]; [.I699] * [.L699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700] &lt; 25; [.I700]; [.I700] * [.L700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701] &lt; 25; [.I701]; [.I701] * [.L701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702] &lt; 25; [.I702]; [.I702] * [.L702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703] &lt; 25; [.I703]; [.I703] * [.L703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704] &lt; 25; [.I704]; [.I704] * [.L704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705] &lt; 25; [.I705]; [.I705] * [.L705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706] &lt; 25; [.I706]; [.I706] * [.L706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707] &lt; 25; [.I707]; [.I707] * [.L707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708] &lt; 25; [.I708]; [.I708] * [.L708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709] &lt; 25; [.I709]; [.I709] * [.L709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710] &lt; 25; [.I710]; [.I710] * [.L710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711] &lt; 25; [.I711]; [.I711] * [.L711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712] &lt; 25; [.I712]; [.I712] * [.L712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713] &lt; 25; [.I713]; [.I713] * [.L713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714] &lt; 25; [.I714]; [.I714] * [.L714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715] &lt; 25; [.I715]; [.I715] * [.L715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716] &lt; 25; [.I716]; [.I716] * [.L716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717] &lt; 25; [.I717]; [.I717] * [.L717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718] &lt; 25; [.I718]; [.I718] * [.L718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719] &lt; 25; [.I719]; [.I719] * [.L719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720] &lt; 25; [.I720]; [.I720] * [.L720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721] &lt; 25; [.I721]; [.I721] * [.L721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722] &lt; 25; [.I722]; [.I722] * [.L722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723] &lt; 25; [.I723]; [.I723] * [.L723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724] &lt; 25; [.I724]; [.I724] * [.L724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725] &lt; 25; [.I725]; [.I725] * [.L725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726] &lt; 25; [.I726]; [.I726] * [.L726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727] &lt; 25; [.I727]; [.I727] * [.L727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728] &lt; 25; [.I728]; [.I728] * [.L728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729] &lt; 25; [.I729]; [.I729] * [.L729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730] &lt; 25; [.I730]; [.I730] * [.L730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731] &lt; 25; [.I731]; [.I731] * [.L731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732] &lt; 25; [.I732]; [.I732] * [.L732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733] &lt; 25; [.I733]; [.I733] * [.L733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734] &lt; 25; [.I734]; [.I734] * [.L734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735] &lt; 25; [.I735]; [.I735] * [.L735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736] &lt; 25; [.I736]; [.I736] * [.L736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737] &lt; 25; [.I737]; [.I737] * [.L737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738] &lt; 25; [.I738]; [.I738] * [.L738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739] &lt; 25; [.I739]; [.I739] * [.L739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740] &lt; 25; [.I740]; [.I740] * [.L740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741] &lt; 25; [.I741]; [.I741] * [.L741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742] &lt; 25; [.I742]; [.I742] * [.L742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743] &lt; 25; [.I743]; [.I743] * [.L743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744] &lt; 25; [.I744]; [.I744] * [.L744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745] &lt; 25; [.I745]; [.I745] * [.L745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746] &lt; 25; [.I746]; [.I746] * [.L746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747] &lt; 25; [.I747]; [.I747] * [.L747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748] &lt; 25; [.I748]; [.I748] * [.L748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749] &lt; 25; [.I749]; [.I749] * [.L749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750] &lt; 25; [.I750]; [.I750] * [.L750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751] &lt; 25; [.I751]; [.I751] * [.L751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752] &lt; 25; [.I752]; [.I752] * [.L752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753] &lt; 25; [.I753]; [.I753] * [.L753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754] &lt; 25; [.I754]; [.I754] * [.L754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755] &lt; 25; [.I755]; [.I755] * [.L755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756] &lt; 25; [.I756]; [.I756] * [.L756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757] &lt; 25; [.I757]; [.I757] * [.L757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758] &lt; 25; [.I758]; [.I758] * [.L758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759] &lt; 25; [.I759]; [.I759] * [.L759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760] &lt; 25; [.I760]; [.I760] * [.L760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761] &lt; 25; [.I761]; [.I761] * [.L761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762] &lt; 25; [.I762]; [.I762] * [.L762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763] &lt; 25; [.I763]; [.I763] * [.L763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764] &lt; 25; [.I764]; [.I764] * [.L764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765] &lt; 25; [.I765]; [.I765] * [.L765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766] &lt; 25; [.I766]; [.I766] * [.L766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767] &lt; 25; [.I767]; [.I767] * [.L767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768] &lt; 25; [.I768]; [.I768] * [.L768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769] &lt; 25; [.I769]; [.I769] * [.L769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770] &lt; 25; [.I770]; [.I770] * [.L770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771] &lt; 25; [.I771]; [.I771] * [.L771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772] &lt; 25; [.I772]; [.I772] * [.L772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773] &lt; 25; [.I773]; [.I773] * [.L773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774] &lt; 25; [.I774]; [.I774] * [.L774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775] &lt; 25; [.I775]; [.I775] * [.L775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776] &lt; 25; [.I776]; [.I776] * [.L776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777] &lt; 25; [.I777]; [.I777] * [.L777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778] &lt; 25; [.I778]; [.I778] * [.L778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779] &lt; 25; [.I779]; [.I779] * [.L779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780] &lt; 25; [.I780]; [.I780] * [.L780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781] &lt; 25; [.I781]; [.I781] * [.L781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782] &lt; 25; [.I782]; [.I782] * [.L782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783] &lt; 25; [.I783]; [.I783] * [.L783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784] &lt; 25; [.I784]; [.I784] * [.L784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785] &lt; 25; [.I785]; [.I785] * [.L785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786] &lt; 25; [.I786]; [.I786] * [.L786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787] &lt; 25; [.I787]; [.I787] * [.L787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788] &lt; 25; [.I788]; [.I788] * [.L788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789] &lt; 25; [.I789]; [.I789] * [.L789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790] &lt; 25; [.I790]; [.I790] * [.L790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791] &lt; 25; [.I791]; [.I791] * [.L791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792] &lt; 25; [.I792]; [.I792] * [.L792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793] &lt; 25; [.I793]; [.I793] * [.L793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794] &lt; 25; [.I794]; [.I794] * [.L794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795] &lt; 25; [.I795]; [.I795] * [.L795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796] &lt; 25; [.I796]; [.I796] * [.L796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797] &lt; 25; [.I797]; [.I797] * [.L797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798] &lt; 25; [.I798]; [.I798] * [.L798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799] &lt; 25; [.I799]; [.I799] * [.L799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800] &lt; 25; [.I800]; [.I800] * [.L800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801] &lt; 25; [.I801]; [.I801] * [.L801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802] &lt; 25; [.I802]; [.I802] * [.L802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803] &lt; 25; [.I803]; [.I803] * [.L803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804] &lt; 25; [.I804]; [.I804] * [.L804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805] &lt; 25; [.I805]; [.I805] * [.L805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806] &lt; 25; [.I806]; [.I806] * [.L806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807] &lt; 25; [.I807]; [.I807] * [.L807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808] &lt; 25; [.I808]; [.I808] * [.L808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809] &lt; 25; [.I809]; [.I809] * [.L809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810] &lt; 25; [.I810]; [.I810] * [.L810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811] &lt; 25; [.I811]; [.I811] * [.L811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812] &lt; 25; [.I812]; [.I812] * [.L812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813] &lt; 25; [.I813]; [.I813] * [.L813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814] &lt; 25; [.I814]; [.I814] * [.L814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815] &lt; 25; [.I815]; [.I815] * [.L815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816] &lt; 25; [.I816]; [.I816] * [.L816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817] &lt; 25; [.I817]; [.I817] * [.L817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818] &lt; 25; [.I818]; [.I818] * [.L818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819] &lt; 25; [.I819]; [.I819] * [.L819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820] &lt; 25; [.I820]; [.I820] * [.L820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821] &lt; 25; [.I821]; [.I821] * [.L821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822] &lt; 25; [.I822]; [.I822] * [.L822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823] &lt; 25; [.I823]; [.I823] * [.L823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824] &lt; 25; [.I824]; [.I824] * [.L824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825] &lt; 25; [.I825]; [.I825] * [.L825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826] &lt; 25; [.I826]; [.I826] * [.L826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827] &lt; 25; [.I827]; [.I827] * [.L827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828] &lt; 25; [.I828]; [.I828] * [.L828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829] &lt; 25; [.I829]; [.I829] * [.L829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830] &lt; 25; [.I830]; [.I830] * [.L830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831] &lt; 25; [.I831]; [.I831] * [.L831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832] &lt; 25; [.I832]; [.I832] * [.L832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833] &lt; 25; [.I833]; [.I833] * [.L833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834] &lt; 25; [.I834]; [.I834] * [.L834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835] &lt; 25; [.I835]; [.I835] * [.L835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836] &lt; 25; [.I836]; [.I836] * [.L836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837] &lt; 25; [.I837]; [.I837] * [.L837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838] &lt; 25; [.I838]; [.I838] * [.L838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839] &lt; 25; [.I839]; [.I839] * [.L839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840] &lt; 25; [.I840]; [.I840] * [.L840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841] &lt; 25; [.I841]; [.I841] * [.L841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842] &lt; 25; [.I842]; [.I842] * [.L842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843] &lt; 25; [.I843]; [.I843] * [.L843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844] &lt; 25; [.I844]; [.I844] * [.L844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845] &lt; 25; [.I845]; [.I845] * [.L845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846] &lt; 25; [.I846]; [.I846] * [.L846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847] &lt; 25; [.I847]; [.I847] * [.L847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848] &lt; 25; [.I848]; [.I848] * [.L848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849] &lt; 25; [.I849]; [.I849] * [.L849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850] &lt; 25; [.I850]; [.I850] * [.L850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851] &lt; 25; [.I851]; [.I851] * [.L851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852] &lt; 25; [.I852]; [.I852] * [.L852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853] &lt; 25; [.I853]; [.I853] * [.L853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854] &lt; 25; [.I854]; [.I854] * [.L854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855] &lt; 25; [.I855]; [.I855] * [.L855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856] &lt; 25; [.I856]; [.I856] * [.L856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857] &lt; 25; [.I857]; [.I857] * [.L857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858] &lt; 25; [.I858]; [.I858] * [.L858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859] &lt; 25; [.I859]; [.I859] * [.L859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860] &lt; 25; [.I860]; [.I860] * [.L860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861] &lt; 25; [.I861]; [.I861] * [.L861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862] &lt; 25; [.I862]; [.I862] * [.L862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863] &lt; 25; [.I863]; [.I863] * [.L863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864] &lt; 25; [.I864]; [.I864] * [.L864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865] &lt; 25; [.I865]; [.I865] * [.L865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866] &lt; 25; [.I866]; [.I866] * [.L866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867] &lt; 25; [.I867]; [.I867] * [.L867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868] &lt; 25; [.I868]; [.I868] * [.L868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869] &lt; 25; [.I869]; [.I869] * [.L869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870] &lt; 25; [.I870]; [.I870] * [.L870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871] &lt; 25; [.I871]; [.I871] * [.L871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872] &lt; 25; [.I872]; [.I872] * [.L872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873] &lt; 25; [.I873]; [.I873] * [.L873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874] &lt; 25; [.I874]; [.I874] * [.L874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875] &lt; 25; [.I875]; [.I875] * [.L875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876] &lt; 25; [.I876]; [.I876] * [.L876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877] &lt; 25; [.I877]; [.I877] * [.L877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878] &lt; 25; [.I878]; [.I878] * [.L878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879] &lt; 25; [.I879]; [.I879] * [.L879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880] &lt; 25; [.I880]; [.I880] * [.L880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881] &lt; 25; [.I881]; [.I881] * [.L881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882] &lt; 25; [.I882]; [.I882] * [.L882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883] &lt; 25; [.I883]; [.I883] * [.L883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884] &lt; 25; [.I884]; [.I884] * [.L884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885] &lt; 25; [.I885]; [.I885] * [.L885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886] &lt; 25; [.I886]; [.I886] * [.L886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887] &lt; 25; [.I887]; [.I887] * [.L887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888] &lt; 25; [.I888]; [.I888] * [.L888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889] &lt; 25; [.I889]; [.I889] * [.L889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890] &lt; 25; [.I890]; [.I890] * [.L890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891] &lt; 25; [.I891]; [.I891] * [.L891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892] &lt; 25; [.I892]; [.I892] * [.L892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893] &lt; 25; [.I893]; [.I893] * [.L893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894] &lt; 25; [.I894]; [.I894] * [.L894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895] &lt; 25; [.I895]; [.I895] * [.L895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896] &lt; 25; [.I896]; [.I896] * [.L896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1">
          <table:table-cell table:style-name="ce7"/>
          <table:table-cell table:style-name="ce12"/>
          <table:table-cell table:style-name="ce17"/>
          <table:table-cell table:style-name="ce12" table:number-columns-repeated="3"/>
          <table:table-cell table:style-name="ce17" table:number-columns-repeated="3"/>
          <table:table-cell table:style-name="ce12" table:number-columns-repeated="2"/>
          <table:table-cell table:style-name="ce17"/>
          <table:table-cell table:style-name="ce26" table:formula="of:=IF([.I897] &lt; 25; [.I897]; [.I897] * [.L897])" office:value-type="float" office:value="0" calcext:value-type="float">
            <text:p>0</text:p>
          </table:table-cell>
          <table:table-cell table:style-name="ce17" table:number-columns-repeated="2"/>
          <table:table-cell table:style-name="ce30"/>
          <table:table-cell table:style-name="ce17" table:number-columns-repeated="2"/>
          <table:table-cell table:number-columns-repeated="1006"/>
        </table:table-row>
        <table:table-row table:style-name="ro3" table:number-rows-repeated="1047678">
          <table:table-cell table:number-columns-repeated="1024"/>
        </table:table-row>
        <table:table-row table:style-name="ro3">
          <table:table-cell table:number-columns-repeated="1024"/>
        </table:table-row>
        <calcext:conditional-formats>
          <calcext:conditional-format calcext:target-range-address="Riscos.I5:Riscos.I12 Riscos.M5:Riscos.M897">
            <calcext:condition calcext:apply-style-name="ConditionalStyle_1" calcext:value="between(0.1,8)" calcext:base-cell-address="Riscos.I5"/>
          </calcext:conditional-format>
          <calcext:conditional-format calcext:target-range-address="Riscos.I5:Riscos.I12 Riscos.M5:Riscos.M897">
            <calcext:condition calcext:apply-style-name="ConditionalStyle_2" calcext:value="between(8.01,25)" calcext:base-cell-address="Riscos.I5"/>
          </calcext:conditional-format>
          <calcext:conditional-format calcext:target-range-address="Riscos.I5:Riscos.I12 Riscos.M5:Riscos.M897">
            <calcext:condition calcext:apply-style-name="ConditionalStyle_3" calcext:value="between(25.01,64)" calcext:base-cell-address="Riscos.I5"/>
          </calcext:conditional-format>
          <calcext:conditional-format calcext:target-range-address="Riscos.I5:Riscos.I12 Riscos.M5:Riscos.M897">
            <calcext:condition calcext:apply-style-name="ConditionalStyle_4" calcext:value="&gt;64" calcext:base-cell-address="Riscos.I5"/>
          </calcext:conditional-format>
          <calcext:conditional-format calcext:target-range-address="Riscos.I5:Riscos.I12">
            <calcext:condition calcext:apply-style-name="ConditionalStyle_5" calcext:value="=0" calcext:base-cell-address="Riscos.I5"/>
          </calcext:conditional-format>
          <calcext:conditional-format calcext:target-range-address="Riscos.N5:Riscos.N12">
            <calcext:condition calcext:apply-style-name="ConditionalStyle_6" calcext:value="contains-text(&quot;Risco Baixo&quot;)" calcext:base-cell-address="Riscos.N5"/>
          </calcext:conditional-format>
          <calcext:conditional-format calcext:target-range-address="Riscos.N5:Riscos.N12">
            <calcext:condition calcext:apply-style-name="ConditionalStyle_7" calcext:value="contains-text(&quot;Risco Médio&quot;)" calcext:base-cell-address="Riscos.N5"/>
          </calcext:conditional-format>
          <calcext:conditional-format calcext:target-range-address="Riscos.N5:Riscos.N12">
            <calcext:condition calcext:apply-style-name="ConditionalStyle_3" calcext:value="contains-text(&quot;Risco Alto&quot;)" calcext:base-cell-address="Riscos.N5"/>
          </calcext:conditional-format>
          <calcext:conditional-format calcext:target-range-address="Riscos.N5:Riscos.N12">
            <calcext:condition calcext:apply-style-name="ConditionalStyle_4" calcext:value="contains-text(&quot;Risco Extremo&quot;)" calcext:base-cell-address="Riscos.N5"/>
          </calcext:conditional-format>
        </calcext:conditional-formats>
      </table:table>
      <table:table table:name="Oportunidades" table:style-name="ta2">
        <table:table-column table:style-name="co12" table:default-cell-style-name="Default"/>
        <table:table-column table:style-name="co13" table:default-cell-style-name="Default"/>
        <table:table-column table:style-name="co14" table:default-cell-style-name="Default"/>
        <table:table-column table:style-name="co15" table:default-cell-style-name="Default"/>
        <table:table-column table:style-name="co16" table:default-cell-style-name="Default"/>
        <table:table-column table:style-name="co17" table:default-cell-style-name="Default"/>
        <table:table-column table:style-name="co7" table:number-columns-repeated="1018" table:default-cell-style-name="Default"/>
        <table:table-row table:style-name="ro1">
          <table:table-cell table:style-name="ce31" office:value-type="string" calcext:value-type="string" table:number-columns-spanned="2" table:number-rows-spanned="2">
            <text:p>Oportunidades</text:p>
          </table:table-cell>
          <table:covered-table-cell table:style-name="ce8"/>
          <table:table-cell table:style-name="ce13" table:number-columns-spanned="4" table:number-rows-spanned="2"/>
          <table:covered-table-cell table:number-columns-repeated="2" table:style-name="ce18"/>
          <table:covered-table-cell table:style-name="ce8"/>
          <table:table-cell table:number-columns-repeated="1018"/>
        </table:table-row>
        <table:table-row table:style-name="ro4">
          <table:covered-table-cell table:style-name="ce3"/>
          <table:covered-table-cell table:style-name="ce10"/>
          <table:covered-table-cell table:style-name="ce3"/>
          <table:covered-table-cell table:number-columns-repeated="2" table:style-name="ce19"/>
          <table:covered-table-cell table:style-name="ce10"/>
          <table:table-cell table:number-columns-repeated="1018"/>
        </table:table-row>
        <table:table-row table:style-name="ro1">
          <table:table-cell table:style-name="ce14" office:value-type="string" calcext:value-type="string" table:number-columns-spanned="2" table:number-rows-spanned="1">
            <text:p>Identificação das Oportunidades</text:p>
          </table:table-cell>
          <table:covered-table-cell table:style-name="ce21"/>
          <table:table-cell table:style-name="ce14" office:value-type="string" calcext:value-type="string" table:number-columns-spanned="4" table:number-rows-spanned="1">
            <text:p>Avaliação das Oportunidades</text:p>
          </table:table-cell>
          <table:covered-table-cell table:number-columns-repeated="2" table:style-name="ce20"/>
          <table:covered-table-cell table:style-name="ce21"/>
          <table:table-cell table:number-columns-repeated="1018"/>
        </table:table-row>
        <table:table-row table:style-name="ro1">
          <table:table-cell table:style-name="ce11" office:value-type="string" calcext:value-type="string">
            <text:p>Atividades do Processo / Objetivo do Plano</text:p>
          </table:table-cell>
          <table:table-cell table:style-name="ce11" office:value-type="string" calcext:value-type="string">
            <text:p>Oportunidades</text:p>
          </table:table-cell>
          <table:table-cell table:style-name="ce11" office:value-type="string" calcext:value-type="string">
            <text:p>Fonte da Oportunidade</text:p>
          </table:table-cell>
          <table:table-cell table:style-name="ce14" office:value-type="string" calcext:value-type="string">
            <text:p>Probabilidade</text:p>
          </table:table-cell>
          <table:table-cell table:style-name="ce14" office:value-type="string" calcext:value-type="string">
            <text:p>Impacto</text:p>
          </table:table-cell>
          <table:table-cell table:style-name="ce13" office:value-type="string" calcext:value-type="string">
            <text:p>Ações para aproveitá-las</text:p>
          </table:table-cell>
          <table:table-cell table:number-columns-repeated="1018"/>
        </table:table-row>
        <table:table-row table:style-name="ro1">
          <table:table-cell table:style-name="ce32"/>
          <table:table-cell table:style-name="ce34"/>
          <table:table-cell table:style-name="ce34" office:value-type="string" calcext:value-type="string">
            <text:p><text:s/></text:p>
          </table:table-cell>
          <table:table-cell table:style-name="ce32" table:content-validation-name="val5" table:number-columns-repeated="2"/>
          <table:table-cell table:style-name="ce36"/>
          <table:table-cell table:number-columns-repeated="1018"/>
        </table:table-row>
        <table:table-row table:style-name="ro1">
          <table:table-cell table:style-name="ce32"/>
          <table:table-cell table:style-name="ce34"/>
          <table:table-cell table:style-name="ce34" office:value-type="string" calcext:value-type="string">
            <text:p><text:s/></text:p>
          </table:table-cell>
          <table:table-cell table:style-name="ce32" table:content-validation-name="val5" table:number-columns-repeated="2"/>
          <table:table-cell table:style-name="ce36"/>
          <table:table-cell table:number-columns-repeated="1018"/>
        </table:table-row>
        <table:table-row table:style-name="ro1">
          <table:table-cell table:style-name="ce32"/>
          <table:table-cell table:style-name="ce34"/>
          <table:table-cell table:style-name="ce34" office:value-type="string" calcext:value-type="string">
            <text:p><text:s/></text:p>
          </table:table-cell>
          <table:table-cell table:style-name="ce32" table:content-validation-name="val5" table:number-columns-repeated="2"/>
          <table:table-cell table:style-name="ce36"/>
          <table:table-cell table:number-columns-repeated="1018"/>
        </table:table-row>
        <table:table-row table:style-name="ro1">
          <table:table-cell table:style-name="ce32"/>
          <table:table-cell table:style-name="ce34"/>
          <table:table-cell table:style-name="ce34" office:value-type="string" calcext:value-type="string">
            <text:p><text:s/></text:p>
          </table:table-cell>
          <table:table-cell table:style-name="ce32" table:content-validation-name="val5" table:number-columns-repeated="2"/>
          <table:table-cell table:style-name="ce36"/>
          <table:table-cell table:number-columns-repeated="1018"/>
        </table:table-row>
        <table:table-row table:style-name="ro1">
          <table:table-cell table:style-name="ce32"/>
          <table:table-cell table:style-name="ce34"/>
          <table:table-cell table:style-name="ce34" office:value-type="string" calcext:value-type="string">
            <text:p><text:s/></text:p>
          </table:table-cell>
          <table:table-cell table:style-name="ce32" table:content-validation-name="val5" table:number-columns-repeated="2"/>
          <table:table-cell table:style-name="ce36"/>
          <table:table-cell table:number-columns-repeated="1018"/>
        </table:table-row>
        <table:table-row table:style-name="ro1">
          <table:table-cell table:style-name="ce32"/>
          <table:table-cell table:style-name="ce34"/>
          <table:table-cell table:style-name="ce34" office:value-type="string" calcext:value-type="string">
            <text:p><text:s/></text:p>
          </table:table-cell>
          <table:table-cell table:style-name="ce32" table:content-validation-name="val5" table:number-columns-repeated="2"/>
          <table:table-cell table:style-name="ce36"/>
          <table:table-cell table:number-columns-repeated="1018"/>
        </table:table-row>
        <table:table-row table:style-name="ro1">
          <table:table-cell table:style-name="ce32"/>
          <table:table-cell table:style-name="ce34"/>
          <table:table-cell table:style-name="ce34" office:value-type="string" calcext:value-type="string">
            <text:p><text:s/></text:p>
          </table:table-cell>
          <table:table-cell table:style-name="ce32" table:content-validation-name="val5" table:number-columns-repeated="2"/>
          <table:table-cell table:style-name="ce36"/>
          <table:table-cell table:number-columns-repeated="1018"/>
        </table:table-row>
        <table:table-row table:style-name="ro1">
          <table:table-cell table:style-name="ce32" table:number-columns-repeated="2"/>
          <table:table-cell table:style-name="ce34" office:value-type="string" calcext:value-type="string">
            <text:p><text:s/></text:p>
          </table:table-cell>
          <table:table-cell table:style-name="ce32" table:content-validation-name="val5" table:number-columns-repeated="2"/>
          <table:table-cell table:style-name="ce36"/>
          <table:table-cell table:number-columns-repeated="1018"/>
        </table:table-row>
        <table:table-row table:style-name="ro1" table:number-rows-repeated="887">
          <table:table-cell table:style-name="ce33"/>
          <table:table-cell table:style-name="ce35" table:number-columns-repeated="2"/>
          <table:table-cell table:style-name="ce33" table:number-columns-repeated="3"/>
          <table:table-cell table:number-columns-repeated="1018"/>
        </table:table-row>
        <table:table-row table:style-name="ro3" table:number-rows-repeated="1047676">
          <table:table-cell table:number-columns-repeated="1024"/>
        </table:table-row>
        <table:table-row table:style-name="ro3">
          <table:table-cell table:number-columns-repeated="1024"/>
        </table:table-row>
        <calcext:conditional-formats>
          <calcext:conditional-format calcext:target-range-address="Oportunidades.F5:Oportunidades.F12">
            <calcext:condition calcext:apply-style-name="ConditionalStyle_1" calcext:value="between(0.1,8)" calcext:base-cell-address="Oportunidades.F5"/>
          </calcext:conditional-format>
          <calcext:conditional-format calcext:target-range-address="Oportunidades.F5:Oportunidades.F12">
            <calcext:condition calcext:apply-style-name="ConditionalStyle_2" calcext:value="between(10,25)" calcext:base-cell-address="Oportunidades.F5"/>
          </calcext:conditional-format>
          <calcext:conditional-format calcext:target-range-address="Oportunidades.F5:Oportunidades.F12">
            <calcext:condition calcext:apply-style-name="ConditionalStyle_3" calcext:value="between(40,64)" calcext:base-cell-address="Oportunidades.F5"/>
          </calcext:conditional-format>
          <calcext:conditional-format calcext:target-range-address="Oportunidades.F5:Oportunidades.F12">
            <calcext:condition calcext:apply-style-name="ConditionalStyle_8" calcext:value="between(80,100)" calcext:base-cell-address="Oportunidades.F5"/>
          </calcext:conditional-format>
          <calcext:conditional-format calcext:target-range-address="Oportunidades.F5:Oportunidades.F12">
            <calcext:condition calcext:apply-style-name="ConditionalStyle_5" calcext:value="=0" calcext:base-cell-address="Oportunidades.F5"/>
          </calcext:conditional-format>
        </calcext:conditional-format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/>
    <style:font-face style:name="Cambria" svg:font-family="Cambria"/>
    <style:font-face style:name="Google Sans Flex" svg:font-family="'Google Sans Flex'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table-cell">
      <style:paragraph-properties style:tab-stop-distance="36pt"/>
      <style:text-properties style:font-name="Liberation Sans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time-style style:name="N121">
      <number:minutes number:style="long"/>
      <number:text>:</number:text>
      <number:seconds number:style="long"/>
    </number:time-style>
    <number:time-style style:name="N12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3">
      <number:minutes number:style="long"/>
      <number:text>:</number:text>
      <number:seconds number:style="long" number:decimal-places="1"/>
    </number:time-style>
    <number:number-style style:name="N124">
      <number:scientific-number number:decimal-places="1" loext:min-decimal-places="1" number:min-integer-digits="1" number:min-exponent-digits="1" loext:exponent-interval="3" loext:forced-exponent-sign="true"/>
    </number:number-style>
    <number:currency-style style:name="N10121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1" number:language="en" number:country="US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1P0"/>
    </number:currency-style>
    <number:currency-style style:name="N10122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2" number:language="en" number:country="US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2P0"/>
    </number:currency-style>
    <number:currency-style style:name="N10123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3" number:language="en" number:country="US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3P0"/>
    </number:currency-style>
    <number:currency-style style:name="N10124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4" number:language="en" number:country="US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4P0"/>
    </number:currency-style>
    <number:date-style style:name="N10125" number:language="en" number:country="US">
      <number:month/>
      <number:text>/</number:text>
      <number:day/>
      <number:text>/</number:text>
      <number:year number:style="long"/>
    </number:date-style>
    <number:date-style style:name="N10126" number:language="en" number:country="US">
      <number:day/>
      <number:text>-</number:text>
      <number:month number:textual="true"/>
      <number:text>-</number:text>
      <number:year/>
    </number:date-style>
    <number:date-style style:name="N10127" number:language="en" number:country="US">
      <number:day/>
      <number:text>-</number:text>
      <number:month number:textual="true"/>
    </number:date-style>
    <number:date-style style:name="N10128" number:language="en" number:country="US">
      <number:month number:textual="true"/>
      <number:text>-</number:text>
      <number:year/>
    </number:date-style>
    <number:time-style style:name="N10129" number:language="en" number:country="US">
      <number:hours/>
      <number:text>:</number:text>
      <number:minutes number:style="long"/>
      <number:text> </number:text>
      <number:am-pm/>
    </number:time-style>
    <number:time-style style:name="N10130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1" number:language="en" number:country="US">
      <number:hours/>
      <number:text>:</number:text>
      <number:minutes number:style="long"/>
    </number:time-style>
    <number:time-style style:name="N10132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3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4P0" style:volatile="true" number:language="en" number:country="US">
      <number:number number:decimal-places="0" loext:min-decimal-places="0" number:min-integer-digits="1" number:grouping="true"/>
      <number:text> </number:text>
    </number:number-style>
    <number:number-style style:name="N10134" number:language="en" number:country="US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0134P0"/>
    </number:number-style>
    <number:number-style style:name="N10135P0" style:volatile="true" number:language="en" number:country="US">
      <number:number number:decimal-places="2" loext:min-decimal-places="2" number:min-integer-digits="1" number:grouping="true"/>
      <number:text> </number:text>
    </number:number-style>
    <number:number-style style:name="N10135" number:language="en" number:country="US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0135P0"/>
    </number:number-style>
    <number:number-style style:name="N10136P0" style:volatile="true" number:language="en" number:country="US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36P1" style:volatile="true" number:language="en" number:country="US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0136P2" style:volatile="true" number:language="en" number:country="US">
      <loext:text> </loext:text>
      <loext:fill-character> </loext:fill-character>
      <number:text>- </number:text>
    </number:number-style>
    <number:text-style style:name="N10136" number:language="en" number:country="US">
      <number:text> </number:text>
      <number:text-content/>
      <number:text> </number:text>
      <style:map style:condition="value()&gt;0" style:apply-style-name="N10136P0"/>
      <style:map style:condition="value()&lt;0" style:apply-style-name="N10136P1"/>
      <style:map style:condition="value()=0" style:apply-style-name="N10136P2"/>
    </number:text-style>
    <number:currency-style style:name="N10137P0" style:volatile="true" number:language="en" number:country="US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37P1" style:volatile="true" number:language="en" number:country="US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0137P2" style:volatile="true" number:language="en" number:country="US">
      <number:text> </number:text>
      <number:currency-symbol/>
      <loext:fill-character> </loext:fill-character>
      <number:text>- </number:text>
    </number:currency-style>
    <number:text-style style:name="N10137" number:language="en" number:country="US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38P0" style:volatile="true" number:language="en" number:country="US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8P1" style:volatile="true" number:language="en" number:country="US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0138P2" style:volatile="true" number:language="en" number:country="US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8" number:language="en" number:country="US">
      <number:text> </number:text>
      <number:text-content/>
      <number:text> </number:text>
      <style:map style:condition="value()&gt;0" style:apply-style-name="N10138P0"/>
      <style:map style:condition="value()&lt;0" style:apply-style-name="N10138P1"/>
      <style:map style:condition="value()=0" style:apply-style-name="N10138P2"/>
    </number:text-style>
    <number:currency-style style:name="N10139P0" style:volatile="true" number:language="en" number:country="US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39P1" style:volatile="true" number:language="en" number:country="US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0139P2" style:volatile="true" number:language="en" number:country="US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0139" number:language="en" number:country="US">
      <number:text> </number:text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style:style style:name="Default" style:family="table-cell">
      <style:table-cell-properties style:rotation-align="none" style:vertical-align="bottom"/>
      <style:text-properties fo:color="#000000" style:font-name="Arial" fo:font-family="Arial" style:font-name-asian="Linux Libertine G" style:font-family-asian="'Linux Libertine G'" style:font-family-generic-asian="system" style:font-pitch-asian="variable" style:font-name-complex="Arial" style:font-family-complex="Arial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ConditionalStyle_5f_1" style:display-name="ConditionalStyle_1" style:family="table-cell" style:parent-style-name="Default">
      <style:table-cell-properties fo:background-color="#b7e1cd"/>
      <style:text-properties fo:color="#000000"/>
    </style:style>
    <style:style style:name="ConditionalStyle_5f_2" style:display-name="ConditionalStyle_2" style:family="table-cell" style:parent-style-name="Default">
      <style:table-cell-properties fo:background-color="#fff2cc"/>
      <style:text-properties fo:color="#000000"/>
    </style:style>
    <style:style style:name="ConditionalStyle_5f_3" style:display-name="ConditionalStyle_3" style:family="table-cell" style:parent-style-name="Default">
      <style:table-cell-properties fo:background-color="#ff9900"/>
    </style:style>
    <style:style style:name="ConditionalStyle_5f_4" style:display-name="ConditionalStyle_4" style:family="table-cell" style:parent-style-name="Default">
      <style:table-cell-properties fo:background-color="#cc0000"/>
      <style:text-properties fo:color="#ffffff"/>
    </style:style>
    <style:style style:name="ConditionalStyle_5f_5" style:display-name="ConditionalStyle_5" style:family="table-cell" style:parent-style-name="Default">
      <style:table-cell-properties fo:background-color="#ffffff"/>
      <style:text-properties fo:color="#000000"/>
    </style:style>
    <style:style style:name="ConditionalStyle_5f_6" style:display-name="ConditionalStyle_6" style:family="table-cell" style:parent-style-name="Default">
      <style:table-cell-properties fo:background-color="#b7e1cd"/>
    </style:style>
    <style:style style:name="ConditionalStyle_5f_7" style:display-name="ConditionalStyle_7" style:family="table-cell" style:parent-style-name="Default">
      <style:table-cell-properties fo:background-color="#fff2cc"/>
    </style:style>
    <style:style style:name="ConditionalStyle_5f_8" style:display-name="ConditionalStyle_8" style:family="table-cell" style:parent-style-name="Default">
      <style:table-cell-properties fo:background-color="#cc0000"/>
      <style:text-properties fo:color="#00000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2">
      <style:page-layout-properties style:writing-mode="lr-tb"/>
      <style:header-style>
        <style:header-footer-properties fo:min-height="21.26pt" fo:margin-left="0pt" fo:margin-right="0pt" fo:margin-bottom="7.09pt" fo:border="2.49pt solid #000000" fo:padding="0.51pt" fo:background-color="#c0c0c0">
          <style:background-image/>
        </style:header-footer-properties>
      </style:header-style>
      <style:footer-style>
        <style:header-footer-properties fo:min-height="21.26pt" fo:margin-left="0pt" fo:margin-right="0pt" fo:margin-top="7.09pt" fo:border="2.49pt solid #000000" fo:padding="0.51pt" fo:background-color="#c0c0c0">
          <style:background-image/>
        </style:header-footer-properties>
      </style:footer-style>
    </style:page-layout>
    <style:page-layout style:name="Mpm3">
      <style:page-layout-properties fo:page-width="841.89pt" fo:page-height="595.3pt" style:num-format="1" style:print-orientation="landscape" fo:margin-top="54pt" fo:margin-bottom="54pt" fo:margin-left="50.4pt" fo:margin-right="50.4pt" style:print-page-order="ltr" style:first-page-number="continue" loext:scale-to-X="1" style:table-centering="horizontal" style:writing-mode="lr-tb" style:print="charts drawings grid objects zero-values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07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Riscos" style:display-name="PageStyle_Riscos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Oportunidades" style:display-name="PageStyle_Oportunidades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2" meta:cell-count="1252" meta:object-count="0"/>
    <meta:generator>LibreOfficeDev/6.0.5.2$Linux_X86_64 LibreOffice_project/</meta:generator>
  </office:meta>
</office:document-meta>
</file>